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WEEDE COMPAGNONSWEG 35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garage met overkapping op het perceel Tweede Compagnonsweg 35 te Oudehorne (16-04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2832</text:span><text:line-break/><text:date style:data-style-name="dag" text:fixed="true" text:date-value="2018-04-19"/><text:line-break/><text:date style:data-style-name="jaar" text:fixed="true" text:date-value="2018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82832</text:span><text:date style:data-style-name="nicedate" text:fixed="true" text:date-value="2018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82832</text:span><text:date style:data-style-name="nicedate" text:fixed="true" text:date-value="2018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TWEEDE COMPAGNONSWEG 35 OUDEHORNE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4-19</meta:user-defined>
    <meta:user-defined meta:name="OVERHEIDop.publicationIssue">82832</meta:user-defined>
    <meta:user-defined meta:name="OVERHEIDop.GmbID/DC.identifier">gmb-2018-82832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13RT 35</meta:user-defined>
    <meta:user-defined meta:name="OVERHEIDop.woonplaats">Oudehorne</meta:user-defined>
    <meta:user-defined meta:name="OVERHEIDop.straatnaam">Tweede Compagnons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200682 554036</meta:user-defined>
    <meta:user-defined meta:name="OVERHEIDop.versieInformatie"/>
  </office:meta>
</office:document-meta>
</file>