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DRANK- EN HORECAVERGUNNING, ULBE TWIJNSTRAWEI 31, AKKRUM</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exploiteren van een horeca-inrichting op het perceel locatie Ulbe Twijnstrawei 31, 8491 CJ te Akkrum (16-04-2018).</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2565</text:span><text:line-break/><text:date style:data-style-name="dag" text:fixed="true" text:date-value="2018-04-19"/><text:line-break/><text:date style:data-style-name="jaar" text:fixed="true" text:date-value="2018-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2565</text:span><text:date style:data-style-name="nicedate" text:fixed="true" text:date-value="2018-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2565</text:span><text:date style:data-style-name="nicedate" text:fixed="true" text:date-value="2018-04-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DRANK- EN HORECAVERGUNNING, ULBE TWIJNSTRAWEI 31, AKKRUM</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4-19</meta:user-defined>
    <meta:user-defined meta:name="OVERHEIDop.publicationIssue">82565</meta:user-defined>
    <meta:user-defined meta:name="OVERHEIDop.GmbID/DC.identifier">gmb-2018-82565</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1CJ 31</meta:user-defined>
    <meta:user-defined meta:name="OVERHEIDop.woonplaats">Akkrum</meta:user-defined>
    <meta:user-defined meta:name="OVERHEIDop.straatnaam">Ulbe Twijnstrawei</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4418 562474</meta:user-defined>
    <meta:user-defined meta:name="OVERHEIDop.versieInformatie"/>
  </office:meta>
</office:document-meta>
</file>