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GEERT VAN DER ZWAAGWEG 1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dakkapel op het perceel Geert van der Zwaagweg 13 te Heerenveen (16-04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2454</text:span><text:line-break/><text:date style:data-style-name="dag" text:fixed="true" text:date-value="2018-04-19"/><text:line-break/><text:date style:data-style-name="jaar" text:fixed="true" text:date-value="2018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82454</text:span><text:date style:data-style-name="nicedate" text:fixed="true" text:date-value="2018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82454</text:span><text:date style:data-style-name="nicedate" text:fixed="true" text:date-value="2018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GEERT VAN DER ZWAAGWEG 13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4-19</meta:user-defined>
    <meta:user-defined meta:name="OVERHEIDop.publicationIssue">82454</meta:user-defined>
    <meta:user-defined meta:name="OVERHEIDop.GmbID/DC.identifier">gmb-2018-82454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RL 13</meta:user-defined>
    <meta:user-defined meta:name="OVERHEIDop.woonplaats">Heerenveen</meta:user-defined>
    <meta:user-defined meta:name="OVERHEIDop.straatnaam">Geert van der Zwaag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2381 552944</meta:user-defined>
    <meta:user-defined meta:name="OVERHEIDop.versieInformatie"/>
  </office:meta>
</office:document-meta>
</file>