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ABE LENSTRA BOULEVARD 1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de gevel van een voetbalstadion (westzijde) en het veranderen van brandscheidingen (westtribune) op het perceel Abe Lenstra Boulevard 19 te Heerenveen  (indieningsdatum 20-10-2017)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796</text:span><text:line-break/><text:date style:data-style-name="dag" text:fixed="true" text:date-value="2018-01-12"/><text:line-break/><text:date style:data-style-name="jaar" text:fixed="true" text:date-value="2018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7796</text:span><text:date style:data-style-name="nicedate" text:fixed="true" text:date-value="2018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7796</text:span><text:date style:data-style-name="nicedate" text:fixed="true" text:date-value="2018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AANVRAAG OMGEVINGSVERGUNNING, ABE LENSTRA BOULEVARD 19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1-12</meta:user-defined>
    <meta:user-defined meta:name="OVERHEIDop.publicationIssue">7796</meta:user-defined>
    <meta:user-defined meta:name="OVERHEIDop.GmbID/DC.identifier">gmb-2018-7796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8JA 19</meta:user-defined>
    <meta:user-defined meta:name="OVERHEIDop.woonplaats">Heerenveen</meta:user-defined>
    <meta:user-defined meta:name="OVERHEIDop.straatnaam">Abe Lenstra boulevard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814 552496</meta:user-defined>
    <meta:user-defined meta:name="OVERHEIDop.versieInformatie"/>
  </office:meta>
</office:document-meta>
</file>