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ROLPEAL NAAST NUMMER 3,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(vervanging van een bedrijfspand) met garage  op het perceel De Rolpeal naast nummer 3 te Nes  (23-11-2017 tot en met 3-1-2018).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766</text:span><text:line-break/><text:date style:data-style-name="dag" text:fixed="true" text:date-value="2018-01-12"/><text:line-break/><text:date style:data-style-name="jaar" text:fixed="true" text:date-value="2018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766</text:span><text:date style:data-style-name="nicedate" text:fixed="true" text:date-value="2018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766</text:span><text:date style:data-style-name="nicedate" text:fixed="true" text:date-value="2018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EN ZIENSWIJZEN ONTWERPOMGEVINGSVERGUNNING, ROLPEAL NAAST NUMMER 3, NES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1-12</meta:user-defined>
    <meta:user-defined meta:name="OVERHEIDop.publicationIssue">7766</meta:user-defined>
    <meta:user-defined meta:name="OVERHEIDop.GmbID/DC.identifier">gmb-2018-776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4PP 1</meta:user-defined>
    <meta:user-defined meta:name="OVERHEIDop.woonplaats">Nes</meta:user-defined>
    <meta:user-defined meta:name="OVERHEIDop.straatnaam">De Rolpeal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6065 563092</meta:user-defined>
    <meta:user-defined meta:name="OVERHEIDop.versieInformatie"/>
  </office:meta>
</office:document-meta>
</file>