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SJERKEBUORREN TEGENOVER NUMMER 16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woning met een berging op het perceel Tsjerkebuorren tegenover nummer 16 te Aldeboarn (08-01-2018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685</text:span><text:line-break/><text:date style:data-style-name="dag" text:fixed="true" text:date-value="2018-01-12"/><text:line-break/><text:date style:data-style-name="jaar" text:fixed="true" text:date-value="2018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7685</text:span><text:date style:data-style-name="nicedate" text:fixed="true" text:date-value="2018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7685</text:span><text:date style:data-style-name="nicedate" text:fixed="true" text:date-value="2018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TSJERKEBUORREN TEGENOVER NUMMER 16 ALDEBOAR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1-12</meta:user-defined>
    <meta:user-defined meta:name="OVERHEIDop.publicationIssue">7685</meta:user-defined>
    <meta:user-defined meta:name="OVERHEIDop.GmbID/DC.identifier">gmb-2018-7685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5KG 113</meta:user-defined>
    <meta:user-defined meta:name="OVERHEIDop.woonplaats">Aldeboarn</meta:user-defined>
    <meta:user-defined meta:name="OVERHEIDop.straatnaam">Tsjerkebuorren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9224 562427</meta:user-defined>
    <meta:user-defined meta:name="OVERHEIDop.versieInformatie"/>
  </office:meta>
</office:document-meta>
</file>