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CHOTERLANDSEWEG 30 MIL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op de locatie Schoterlandseweg 30 Mildam. De omgevingsvergunning betreft de activiteiten ‘bouwen’ en ‘gebruik van gronden in strijd met een bestemmingsplan’ als bedoeld in artikel 2.1 eerste lid onder a en 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13 april 2018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choterl30MD-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659</text:span><text:line-break/><text:date style:data-style-name="dag" text:fixed="true" text:date-value="2018-04-12"/><text:line-break/><text:date style:data-style-name="jaar" text:fixed="true" text:date-value="2018-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76659</text:span><text:date style:data-style-name="nicedate" text:fixed="true" text:date-value="2018-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76659</text:span><text:date style:data-style-name="nicedate" text:fixed="true" text:date-value="2018-04-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CHOTERLANDSEWEG 30 MILDAM</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12</meta:user-defined>
    <meta:user-defined meta:name="OVERHEIDop.publicationIssue">76659</meta:user-defined>
    <meta:user-defined meta:name="OVERHEIDop.GmbID/DC.identifier">gmb-2018-76659</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4KE 30</meta:user-defined>
    <meta:user-defined meta:name="OVERHEIDop.woonplaats">Mildam</meta:user-defined>
    <meta:user-defined meta:name="OVERHEIDop.straatnaam">Schoterlandse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5730 549867</meta:user-defined>
    <meta:user-defined meta:name="OVERHEIDop.versieInformatie"/>
  </office:meta>
</office:document-meta>
</file>