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APOLLO 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starten van een bedrijf op het perceel Apollo 3 te Heerenveen.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5769</text:span><text:line-break/><text:date style:data-style-name="dag" text:fixed="true" text:date-value="2018-04-11"/><text:line-break/><text:date style:data-style-name="jaar" text:fixed="true" text:date-value="2018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5769</text:span><text:date style:data-style-name="nicedate" text:fixed="true" text:date-value="2018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5769</text:span><text:date style:data-style-name="nicedate" text:fixed="true" text:date-value="2018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LDING WET MILIEUBEHEER, APOLLO 3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4-11</meta:user-defined>
    <meta:user-defined meta:name="OVERHEIDop.publicationIssue">75769</meta:user-defined>
    <meta:user-defined meta:name="OVERHEIDop.GmbID/DC.identifier">gmb-2018-75769</meta:user-defined>
    <meta:user-defined meta:name="OVERHEID.TaxonomieBeleidsagenda/OVERHEID.category">Natuur en milieu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CL 3</meta:user-defined>
    <meta:user-defined meta:name="OVERHEIDop.woonplaats">Heerenveen</meta:user-defined>
    <meta:user-defined meta:name="OVERHEIDop.straatnaam">Apollo</meta:user-defined>
    <meta:user-defined meta:name="OVERHEIDgvop.Informatietype/DC.type">Beschikkingen | afhandelin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838 554670</meta:user-defined>
    <meta:user-defined meta:name="OVERHEIDop.versieInformatie"/>
  </office:meta>
</office:document-meta>
</file>