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IDEMEER 35 (KAVEL 1)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op het perceel Heidemeer 35 (kavel 1) te Heerenveen (20 maart 2018).</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3817</text:span><text:line-break/><text:date style:data-style-name="dag" text:fixed="true" text:date-value="2018-04-10"/><text:line-break/><text:date style:data-style-name="jaar" text:fixed="true" text:date-value="2018-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73817</text:span><text:date style:data-style-name="nicedate" text:fixed="true" text:date-value="2018-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73817</text:span><text:date style:data-style-name="nicedate" text:fixed="true" text:date-value="2018-04-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HEIDEMEER 35 (KAVEL 1)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10</meta:user-defined>
    <meta:user-defined meta:name="OVERHEIDop.publicationIssue">73817</meta:user-defined>
    <meta:user-defined meta:name="OVERHEIDop.GmbID/DC.identifier">gmb-2018-7381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5SB 22</meta:user-defined>
    <meta:user-defined meta:name="OVERHEIDop.woonplaats">Heerenveen</meta:user-defined>
    <meta:user-defined meta:name="OVERHEIDop.straatnaam">Heidemeer</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520 549908</meta:user-defined>
    <meta:user-defined meta:name="OVERHEIDop.versieInformatie"/>
  </office:meta>
</office:document-meta>
</file>