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OMELA NIEUWENHUISWEG 5 EN 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anbrengen van reclame-uitingen en plaatsen van 2 vlaggenmasten op het perceel Domela Nieuwenhuisweg 5 en 7 te Heerenveen (18-03-2018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3765</text:span><text:line-break/><text:date style:data-style-name="dag" text:fixed="true" text:date-value="2018-04-10"/><text:line-break/><text:date style:data-style-name="jaar" text:fixed="true" text:date-value="2018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73765</text:span><text:date style:data-style-name="nicedate" text:fixed="true" text:date-value="2018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73765</text:span><text:date style:data-style-name="nicedate" text:fixed="true" text:date-value="2018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DOMELA NIEUWENHUISWEG 5 EN 7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4-10</meta:user-defined>
    <meta:user-defined meta:name="OVERHEIDop.publicationIssue">73765</meta:user-defined>
    <meta:user-defined meta:name="OVERHEIDop.GmbID/DC.identifier">gmb-2018-73765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8GK 5</meta:user-defined>
    <meta:user-defined meta:name="OVERHEIDop.woonplaats">Heerenveen</meta:user-defined>
    <meta:user-defined meta:name="OVERHEIDop.straatnaam">Domela Nieuwenhuisweg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2185 552809</meta:user-defined>
    <meta:user-defined meta:name="OVERHEIDop.versieInformatie"/>
  </office:meta>
</office:document-meta>
</file>