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ERICALAAN 24A JUBBEGA</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de Drive Inn Show 100% NL op de locatie Ericalaan 24A te Jubbega (05-04-2018).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3589</text:span><text:line-break/><text:date style:data-style-name="dag" text:fixed="true" text:date-value="2018-04-10"/><text:line-break/><text:date style:data-style-name="jaar" text:fixed="true" text:date-value="2018-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3589</text:span><text:date style:data-style-name="nicedate" text:fixed="true" text:date-value="2018-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73589</text:span><text:date style:data-style-name="nicedate" text:fixed="true" text:date-value="2018-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ERICALAAN 24A JUBBEGA</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10</meta:user-defined>
    <meta:user-defined meta:name="OVERHEIDop.publicationIssue">73589</meta:user-defined>
    <meta:user-defined meta:name="OVERHEIDop.GmbID/DC.identifier">gmb-2018-73589</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1VK 24a</meta:user-defined>
    <meta:user-defined meta:name="OVERHEIDop.woonplaats">Jubbega</meta:user-defined>
    <meta:user-defined meta:name="OVERHEIDop.straatnaam">Erica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4573 557641</meta:user-defined>
    <meta:user-defined meta:name="OVERHEIDop.versieInformatie"/>
  </office:meta>
</office:document-meta>
</file>