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VERGAD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enbare raadsvergadering op maandag <text:span text:style-name="nadrukvet">23 april 2018 om 20.00 uur </text:span>in de raadszaal van het gemeentehuis, Crackstraat 2 te Heerenveen.</text:p>
            <text:p text:style-name="common-al"/>
            <text:p text:style-name="common-al">
            <text:span text:style-name="nadrukvet">Agenda</text:span>
          </text:p>
            <text:p text:style-name="common-al">1. Opening</text:p>
            <text:p text:style-name="common-al">2. Vaststelling agenda</text:p>
            <text:p text:style-name="common-al">3. Mondelinge vragen</text:p>
            <text:p text:style-name="common-al">4. Besluitenlijst 12 maart 2018</text:p>
            <text:p text:style-name="common-al">5. Lijst ingekomen stukken</text:p>
            <text:p text:style-name="common-al">6. Definitieve verklaring van bedenkingen Sieger van der Laanstraat</text:p>
            <text:p text:style-name="common-al">7. Bestemmingsplan Nieuw Heerenhage</text:p>
            <text:p text:style-name="common-al">8. Ontwerp Beeldkwaliteitsplan Nieuw Heerenhage</text:p>
            <text:p text:style-name="common-al">9. Bestemmingsplan Heerenveen aansluiting KR Poststraat – A32</text:p>
            <text:p text:style-name="common-al">10. Ontslag mevrouw Jansen en tijdelijke benoeming mevrouw Yska</text:p>
            <text:p text:style-name="common-al">11. Sluiting</text:p>
            <text:p text:style-name="common-al"/>
            <text:p text:style-name="common-al">Achterliggende stukken kunt u vinden op de website van de gemeenteraad: <text:a xlink:href="http://www.gemeenteraadheerenveen.frl/" xlink:type="simple">www.gemeenteraadheerenveen.frl</text:a>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1577</text:span><text:line-break/><text:date style:data-style-name="dag" text:fixed="true" text:date-value="2018-04-16"/><text:line-break/><text:date style:data-style-name="jaar" text:fixed="true" text:date-value="2018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71577</text:span><text:date style:data-style-name="nicedate" text:fixed="true" text:date-value="2018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71577</text:span><text:date style:data-style-name="nicedate" text:fixed="true" text:date-value="2018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VERGADERIN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4-16</meta:user-defined>
    <meta:user-defined meta:name="OVERHEIDop.publicationIssue">71577</meta:user-defined>
    <meta:user-defined meta:name="OVERHEIDop.GmbID/DC.identifier">gmb-2018-71577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