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2 april 2018</text:p>
            <text:p text:style-name="tussenkopcur">Tijd: 19.30 uur</text:p>
            <text:p text:style-name="tussenkopcur">Plaats: Raadszaal gemeentehuis Heerenveen</text:p>
            <text:p text:style-name="tussenkopcur">
            <text:span text:style-name="nadrukvet">Agenda:</text:span>
          </text:p>
            <text:p text:style-name="common-al"/>
            <text:p text:style-name="common-al">1. Opening</text:p>
            <text:p text:style-name="common-al">2. Vaststelling agenda</text:p>
            <text:p text:style-name="common-al">3a. Besluitenlijst van de openbare vergadering van 22 februari 2018</text:p>
            <text:p text:style-name="common-al">3b. Toezeggingen / LTA</text:p>
            <text:p text:style-name="common-al">3c. Actualiteit gaswinning</text:p>
            <text:p text:style-name="common-al">4. Mededelingen / ingekomen stukken</text:p>
            <text:p text:style-name="common-al">5. Rondvraag</text:p>
            <text:p text:style-name="common-al">6. Definitieve verklaring van bedenkingen Sieger van der Laanstraat (raad 23 april 2018)</text:p>
            <text:p text:style-name="common-al">7. Bestemmingsplan Nieuw Heerenhage (raad 23 april 2018)</text:p>
            <text:p text:style-name="common-al">8. Ontwerp Beeldkwaliteitsplan Nieuw Heerenhage (raad 23 april 2018)</text:p>
            <text:p text:style-name="common-al">9. Bestemmingsplan Heerenveen aansluiting KR Poststraat – A32 (raad 23 april 2018)</text:p>
            <text:p text:style-name="common-al">10. Sluiting</text:p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1572</text:span><text:line-break/><text:date style:data-style-name="dag" text:fixed="true" text:date-value="2018-04-06"/><text:line-break/><text:date style:data-style-name="jaar" text:fixed="true" text:date-value="2018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1572</text:span><text:date style:data-style-name="nicedate" text:fixed="true" text:date-value="2018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1572</text:span><text:date style:data-style-name="nicedate" text:fixed="true" text:date-value="2018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4-06</meta:user-defined>
    <meta:user-defined meta:name="OVERHEIDop.publicationIssue">71572</meta:user-defined>
    <meta:user-defined meta:name="OVERHEIDop.GmbID/DC.identifier">gmb-2018-71572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