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donderdag <text:span text:style-name="nadrukvet">29 maart</text:span><text:span text:style-name="nadrukvet"> 2018</text:span><text:span text:style-name="nadrukvet"> om 20.00 uur </text:span> 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Beëdiging nieuwe raadsleden</text:p>
            <text:p text:style-name="common-al">4. Analyse verkiezingsuitslag</text:p>
            <text:p text:style-name="common-al">4a. Uitvoering motie Transparant bestuur</text:p>
            <text:p text:style-name="common-al">5. Benoeming plaatsvervangend voorzitters raad</text:p>
            <text:p text:style-name="common-al">6. Benoeming voorzitters raadscommissies</text:p>
            <text:p text:style-name="common-al">7. Benoeming leden raadscommissies</text:p>
            <text:p text:style-name="common-al">8. Benoeming leden Auditcommissie</text:p>
            <text:p text:style-name="common-al">9. Benoeming leden agendacommissie</text:p>
            <text:p text:style-name="common-al">10. Benoeming leden commissie geloofsbrieven</text:p>
            <text:p text:style-name="common-al">11. Benoeming leden werkgeverscommissie</text:p>
            <text:p text:style-name="common-al">12. Sluiting</text:p>
            <text:p text:style-name="common-al"/>
            <text:p text:style-name="last-al">Achterliggende stukken kunt u vinden op de website van de gemeenteraad: <text:a xlink:href="http://www.gemeenteraadheerenveen.frl/" xlink:type="simple">www.gemeenteraadheerenveen.frl</text:a>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2393</text:span><text:line-break/><text:date style:data-style-name="dag" text:fixed="true" text:date-value="2018-03-26"/><text:line-break/><text:date style:data-style-name="jaar" text:fixed="true" text:date-value="2018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62393</text:span><text:date style:data-style-name="nicedate" text:fixed="true" text:date-value="2018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62393</text:span><text:date style:data-style-name="nicedate" text:fixed="true" text:date-value="2018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3-26</meta:user-defined>
    <meta:user-defined meta:name="OVERHEIDop.publicationIssue">62393</meta:user-defined>
    <meta:user-defined meta:name="OVERHEIDop.GmbID/DC.identifier">gmb-2018-62393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