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waarin  afscheid wordt genomen van de vertrekkende raadsleden op <text:span text:style-name="nadrukvet">dinsdag 27 maart 2018 om 20.00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Rechtmatigheid gemeenteraadsverkiezingen van 21 maart 2018</text:p>
            <text:p text:style-name="common-al">4. Bevindingen van de commissie voor onderzoek van de geloofsbrieven</text:p>
            <text:p text:style-name="common-al">5. Afscheid vertrekkende raadsleden</text:p>
            <text:p text:style-name="common-al">6. Sluiting</text:p>
            <text:p text:style-name="common-al"/>
            <text:p text:style-name="common-al">Na afloop is er gelegenheid een drankje te drinken in de lounge.</text:p>
            <text:p text:style-name="common-al"/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1200</text:span><text:line-break/><text:date style:data-style-name="dag" text:fixed="true" text:date-value="2018-03-23"/><text:line-break/><text:date style:data-style-name="jaar" text:fixed="true" text:date-value="2018-03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1200</text:span><text:date style:data-style-name="nicedate" text:fixed="true" text:date-value="2018-03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1200</text:span><text:date style:data-style-name="nicedate" text:fixed="true" text:date-value="2018-03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3-23</meta:user-defined>
    <meta:user-defined meta:name="OVERHEIDop.publicationIssue">61200</meta:user-defined>
    <meta:user-defined meta:name="OVERHEIDop.GmbID/DC.identifier">gmb-2018-6120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