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TSJERKEBUORREN 115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woning met een berging op het perceel Tsjerkebuorren 115 te Aldeboarn  (indieningsdatum 08-01-2018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670</text:span><text:line-break/><text:date style:data-style-name="dag" text:fixed="true" text:date-value="2018-03-20"/><text:line-break/><text:date style:data-style-name="jaar" text:fixed="true" text:date-value="2018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57670</text:span><text:date style:data-style-name="nicedate" text:fixed="true" text:date-value="2018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57670</text:span><text:date style:data-style-name="nicedate" text:fixed="true" text:date-value="2018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AANVRAAG OMGEVINGSVERGUNNING, TSJERKEBUORREN 115 ALDEBOAR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3-20</meta:user-defined>
    <meta:user-defined meta:name="OVERHEIDop.publicationIssue">57670</meta:user-defined>
    <meta:user-defined meta:name="OVERHEIDop.GmbID/DC.identifier">gmb-2018-57670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95KH 16</meta:user-defined>
    <meta:user-defined meta:name="OVERHEIDop.woonplaats">Aldeboarn</meta:user-defined>
    <meta:user-defined meta:name="OVERHEIDop.straatnaam">Tsjerkebuorre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9190 562436</meta:user-defined>
    <meta:user-defined meta:name="OVERHEIDop.versieInformatie"/>
  </office:meta>
</office:document-meta>
</file>