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</text:span><text:span text:style-name="nadrukvet">2 maart</text:span><text:span text:style-name="nadrukvet"> 2018</text:span><text:span text:style-name="nadrukvet"> om 21.00 uur </text:span>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 12 februari 2018</text:p>
            <text:p text:style-name="common-al">5. Lijst ingekomen stukken</text:p>
            <text:p text:style-name="common-al">6. Verklaring van geen bedenkingen De Stripe 29 Akkrum</text:p>
            <text:p text:style-name="common-al">7. Verzamelbesluit financiële mutaties 2018-1</text:p>
            <text:p text:style-name="common-al">8. Meerjarenbegroting 2018-2021 Stichting Openbaar Primair Onderwijs De Basis</text:p>
            <text:p text:style-name="common-al">9. Sluiting</text:p>
            <text:p text:style-name="common-al"/>
            <text:p text:style-name="last-al">Achterliggende stukken kunt u vinden op de website van de gemeenteraad: <text:a xlink:href="http://www.gemeenteraadheerenveen.frl/" xlink:type="simple">www.gemeenteraadheerenveen.frl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873</text:span><text:line-break/><text:date style:data-style-name="dag" text:fixed="true" text:date-value="2018-03-05"/><text:line-break/><text:date style:data-style-name="jaar" text:fixed="true" text:date-value="2018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34873</text:span><text:date style:data-style-name="nicedate" text:fixed="true" text:date-value="2018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34873</text:span><text:date style:data-style-name="nicedate" text:fixed="true" text:date-value="2018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3-05</meta:user-defined>
    <meta:user-defined meta:name="OVERHEIDop.publicationIssue">34873</meta:user-defined>
    <meta:user-defined meta:name="OVERHEIDop.GmbID/DC.identifier">gmb-2018-3487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