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22 februari 2018</text:p>
            <text:p text:style-name="tussenkopcur">Tijd: 19.30 – 20.00 uur </text:p>
            <text:p text:style-name="tussenkopcur">Plaats: Raadszaal, gemeentehuis Heerenveen</text:p>
            <text:p text:style-name="tussenkopcur"/>
            <text:p text:style-name="common-al">1. Opening</text:p>
            <text:p text:style-name="common-al">2.. Vaststelling agenda</text:p>
            <text:p text:style-name="common-al">3a. Besluitenlijst van de openbare vergadering van 1 februari 2018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Verzamelbesluit financiële mutaties 2018-1 (raad 12 maart 2018)</text:p>
            <text:p text:style-name="common-al">7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frl./" xlink:type="simple">www.gemeenteraadheerenveen.frl.</text:a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859</text:span><text:line-break/><text:date style:data-style-name="dag" text:fixed="true" text:date-value="2018-02-19"/><text:line-break/><text:date style:data-style-name="jaar" text:fixed="true" text:date-value="2018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34859</text:span><text:date style:data-style-name="nicedate" text:fixed="true" text:date-value="2018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34859</text:span><text:date style:data-style-name="nicedate" text:fixed="true" text:date-value="2018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2-19</meta:user-defined>
    <meta:user-defined meta:name="OVERHEIDop.publicationIssue">34859</meta:user-defined>
    <meta:user-defined meta:name="OVERHEIDop.GmbID/DC.identifier">gmb-2018-34859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