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22 februari 2018</text:p>
            <text:p text:style-name="tussenkopcur">Tijd: 20.00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>1. Opening</text:p>
            <text:p text:style-name="common-al">2. Vaststelling agenda</text:p>
            <text:p text:style-name="common-al">3a. Besluitenlijst van de openbare vergadering van 1 februari 2018</text:p>
            <text:p text:style-name="common-al">3b. Besluitenlijst van de openbare commissoriale vergadering van 1 februari 2018</text:p>
            <text:p text:style-name="common-al">3c. Toezeggingen / LTA</text:p>
            <text:p text:style-name="common-al">3d. Actualiteit gaswinning</text:p>
            <text:p text:style-name="common-al">4. Mededelingen / ingekomen stukken</text:p>
            <text:p text:style-name="common-al">5. Rondvraag</text:p>
            <text:p text:style-name="common-al">6. Verklaring van geen bedenkingen De Stripe 29 Akkrum</text:p>
            <text:p text:style-name="common-al">7. Terugkoppeling Stuurgroep Omgevingsvisie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853</text:span><text:line-break/><text:date style:data-style-name="dag" text:fixed="true" text:date-value="2018-02-19"/><text:line-break/><text:date style:data-style-name="jaar" text:fixed="true" text:date-value="2018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53</text:span><text:date style:data-style-name="nicedate" text:fixed="true" text:date-value="2018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853</text:span><text:date style:data-style-name="nicedate" text:fixed="true" text:date-value="2018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19</meta:user-defined>
    <meta:user-defined meta:name="OVERHEIDop.publicationIssue">34853</meta:user-defined>
    <meta:user-defined meta:name="OVERHEIDop.GmbID/DC.identifier">gmb-2018-3485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