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KaartItDokt.h.v.nr.8id97b605d-ebf3-4761-9ab9-d13bb8901f1c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0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0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trekking aan de openbaarheid van het noordelijk weggedeelte van It Dok gelegen ter hoogte van It Dok 8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raad van de gemeente Heerenveen;</text:p>
            <text:p text:style-name="common-al">gelezen het voorstel van het college van burgemeester en wethouders van 9 oktober 2018;</text:p>
            <text:p text:style-name="common-al">gelet op, het bepaalde in artikel 7 en 9 van de Wegenwet en afdeling 3.4 Algemene wet bestuursrecht;</text:p>
            <text:p text:style-name="common-al">overwegende dat,</text:p>
            <text:p text:style-name="common-al">alle bedrijfspercelen van het noordelijke weggedeelte van It Dok eigendom zijn van Van der Werff Logistics;</text:p>
            <text:p text:style-name="common-al">het noordelijk weggedeelte van It Dok een doodlopende weg is;</text:p>
            <text:p text:style-name="common-al">het noordelijke weggedeelte van It Dok geen ontsluitingsfunctie meer heeft voor andere bedrijven;</text:p>
            <text:p text:style-name="common-al">het noordelijk weggedeelte van It Dok uitsluitend dient voor de bereikbaarheid en ontsluiting van Van der Werff Logistics;</text:p>
            <text:p text:style-name="common-al">hiermee Van der Werff Logistics enige belanghebbende is van dit noordelijk weggedeelte van It Dok;</text:p>
            <text:p text:style-name="common-al">bij onttrekking van het noordelijk weggedeelte van It Dok andere bedrijven gevestigd aan It Dok niet worden benadeeld in hun bereikbaarheid;</text:p>
            <text:p text:style-name="common-al">onttrekking van het noordelijk weggedeelte van It Dok niet ten koste gaat van de verkeersveiligheid;</text:p>
            <text:p text:style-name="common-al">het noordelijk weggedeelte van It Dok al jarenlang wordt onderhouden door Van der Werff Logistics;</text:p>
            <text:p text:style-name="common-al">het noordelijk weggedeelte van It Dok ter hoogte van It Dok 8 te Heerenveen eind december 2016 is verkocht en overgedragen aan Van der Werff Logistics;</text:p>
            <text:p text:style-name="common-al">Van der Werff de gemeente heeft verzocht het noordelijk weggedeelte van It Dok achter het hekwerk aan de openbaarheid te onttrekken;</text:p>
            <text:p text:style-name="common-al">op grond van artikel 9 van de Wegenwet de gemeenteraad bevoegd is wegen te onttrekken aan het openbaar verkeer;</text:p>
            <text:p text:style-name="common-al">het ontwerpbesluit overeenkomstig het bepaalde in afdeling 3.4 Algemene wet bestuursrecht met ingang van 5 april gedurende 6 weken ter inzage heeft gelegen;</text:p>
            <text:p text:style-name="common-al">er gedurende deze termijn 1 zienswijze is binnengekomen.</text:p>
            <text:p text:style-name="tussenkopcur">
            <text:span text:style-name="nadrukvet">Besluit</text:span>
          </text:p>
            <text:p text:style-name="common-al"/>
            <text:list text:style-name="id1-3-2-1-1-20">
              <text:list-item text:style-override="id1-3-2-1-1-20-1">
                <text:number>1.</text:number>
                <text:p text:style-name="al">Het onttrekkingsbesluit niet aan te passen op basis van de ingediende zienswijze.</text:p>
              </text:list-item>
              <text:list-item text:style-override="id1-3-2-1-1-20-2">
                <text:number>2.</text:number>
                <text:p text:style-name="al">Het noordelijk weggedeelte van It Dok te Heerenveen aan het openbaar verkeer te onttrekken.</text:p>
              </text:list-item>
              <text:list-item text:style-override="id1-3-2-1-1-20-3">
                <text:number>3.</text:number>
                <text:p text:style-name="al">Dit besluit in werking te laten treden op de dag na bekendmaking.</text:p>
              </text:list-item>
            </text:list>
            <text:p text:style-name="last-al">
            <draw:frame><draw:text-box><text:section text:name="plaatje_id1-3-2-1-1-21-1" text:style-name="plaatje">
              <text:p text:style-name="illustratie_id1-3-2-1-1-21-1-1"><draw:frame draw:style-name="illustratie_id1-3-2-1-1-21-1-1" text:anchor-type="paragraph" svg:width="150mm" svg:height="213mm"><draw:image xlink:href="Pictures/KaartItDokt.h.v.nr.8id97b605d-ebf3-4761-9ab9-d13bb8901f1c.png" xlink:type="simple"/></draw:frame></text:p>
            </text:section></draw:text-box></draw:frame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datum">Aldus vastgesteld in de openbare raadsvergadering van 26 november 2018.</text:span>
          </text:p>
          </text:section>
          <text:section text:name="ondertekening_id1-3-2-2-2">
            <text:p><text:span text:style-name="functie">de griffier,</text:span></text:p>
            <text:p><text:span text:style-name="ondertekening_naam">
            <text:span text:style-name="voornaam">mevrouw M.</text:span>
            <text:span text:style-name="achternaam">Yska</text:span>
          </text:span></text:p>
          </text:section>
          <text:section text:name="ondertekening_id1-3-2-2-3">
            <text:p><text:span text:style-name="functie">de voorzitter,</text:span></text:p>
            <text:p><text:span text:style-name="ondertekening_naam">
            <text:span text:style-name="voornaam">de heer T.J. van der</text:span>
            <text:span text:style-name="achternaam">Zwan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21-1-1" style:parent-style-name="Standard">
      <style:paragraph-properties style:line-spacing="0mm" style:text-autospace="none" ofo:line-height="0.001cm"/>
    </style:style>
    <style:style style:family="graphic" style:name="illustratie_id1-3-2-1-1-21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72024</text:span><text:line-break/><text:date style:data-style-name="dag" text:fixed="true" text:date-value="2018-12-21"/><text:line-break/><text:date style:data-style-name="jaar" text:fixed="true" text:date-value="2018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72024</text:span><text:date style:data-style-name="nicedate" text:fixed="true" text:date-value="2018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72024</text:span><text:date style:data-style-name="nicedate" text:fixed="true" text:date-value="2018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nttrekking aan de openbaarheid van het noordelijk weggedeelte van It Dok gelegen ter hoogte van It Dok 8 te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12-21</meta:user-defined>
    <meta:user-defined meta:name="OVERHEIDop.publicationIssue">272024</meta:user-defined>
    <meta:user-defined meta:name="OVERHEIDop.GmbID/DC.identifier">gmb-2018-272024</meta:user-defined>
    <meta:user-defined meta:name="OVERHEID.TaxonomieBeleidsagenda/OVERHEID.category">Verkeer | Organisatie en beleid</meta:user-defined>
    <meta:user-defined meta:name="OVERHEID.Gemeente/DC.spatial">Heerenveen</meta:user-defined>
    <meta:user-defined meta:name="DC.source">artikel 7 van de Wegenwet;1.0:c:BWBR0001948&amp;artikel=7&amp;g=2017-09-01</meta:user-defined>
    <meta:user-defined meta:name="DC.source">artikel 9 van de Wegenwet;1.0:c:BWBR0001948&amp;artikel=9&amp;g=2017-09-01</meta:user-defined>
    <meta:user-defined meta:name="DC.source">afdeling 3.4 van de Algemene wet bestuursrecht;1.0:c:BWBR0005537&amp;afdeling=3.4&amp;g=2018-11-09</meta:user-defined>
    <meta:user-defined meta:name="OVERHEIDop.referentienummer">GF18.20067</meta:user-defined>
    <meta:user-defined meta:name="DCTERMS.alternative">Onttrekking aan de openbaarheid van het noordelijk weggedeelte van It Dok gelegen ter hoogte van It Dok 8 te Heerenveen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Heerenveen</meta:user-defined>
    <dc:language>nl</dc:language>
    <meta:user-defined meta:name="OVERHEID.PostcodeHuisnummer/OVERHEIDop.postcodeHuisnummer">8447GL 8</meta:user-defined>
    <meta:user-defined meta:name="OVERHEIDop.woonplaats">Heerenveen</meta:user-defined>
    <meta:user-defined meta:name="OVERHEIDop.straatnaam">It Dok</meta:user-defined>
    <meta:user-defined meta:name="OVERHEIDgvop.Informatietype/DC.type">Overige besluiten van algemene strekking</meta:user-defined>
    <meta:user-defined meta:name="OVERHEID.Gemeente/DCTERMS.publisher">Heerenveen</meta:user-defined>
    <meta:user-defined meta:name="OVERHEID.Gemeente/OVERHEID.authority">Heerenveen</meta:user-defined>
    <meta:user-defined meta:name="OVERHEID.EPSG28992/DC.spatial">188925 554258</meta:user-defined>
    <meta:user-defined meta:name="OVERHEIDop.versieInformatie"/>
  </office:meta>
</office:document-meta>
</file>