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een winkel naar winkel en 6 woningen, Oudkerkhof 31 te Utrecht,  HZ_WABO-18-33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kerkhof 31 te Utrecht</text:p>
            <text:p text:style-name="common-al">HZ_WABO-18-33346</text:p>
            <text:p text:style-name="common-al">Toelichting: het verbouwen van een winkel naar winkel en 6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342</text:span><text:line-break/><text:date style:data-style-name="dag" text:fixed="true" text:date-value="2018-12-17"/><text:line-break/><text:date style:data-style-name="jaar" text:fixed="true" text:date-value="2018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0342</text:span><text:date style:data-style-name="nicedate" text:fixed="true" text:date-value="2018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0342</text:span><text:date style:data-style-name="nicedate" text:fixed="true" text:date-value="2018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verbouwen van een winkel naar winkel en 6 woningen, Oudkerkhof 31 te Utrecht,  HZ_WABO-18-3334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2-17</meta:user-defined>
    <meta:user-defined meta:name="OVERHEIDop.publicationIssue">270342</meta:user-defined>
    <meta:user-defined meta:name="OVERHEIDop.GmbID/DC.identifier">gmb-2018-27034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12GJ 3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6801.12 455985.19</meta:user-defined>
    <meta:user-defined meta:name="OVERHEIDop.versieInformatie"/>
  </office:meta>
</office:document-meta>
</file>