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REGENBOOG 13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plaatsen van een dakkapel op het perceel Regenboog 13 te Heerenveen (03 december 2018).</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59619</text:span><text:line-break/><text:date style:data-style-name="dag" text:fixed="true" text:date-value="2018-12-05"/><text:line-break/><text:date style:data-style-name="jaar" text:fixed="true" text:date-value="2018-12-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59619</text:span><text:date style:data-style-name="nicedate" text:fixed="true" text:date-value="2018-12-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59619</text:span><text:date style:data-style-name="nicedate" text:fixed="true" text:date-value="2018-12-0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REGENBOOG 13 HEERENVEEN</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12-05</meta:user-defined>
    <meta:user-defined meta:name="OVERHEIDop.publicationIssue">259619</meta:user-defined>
    <meta:user-defined meta:name="OVERHEIDop.GmbID/DC.identifier">gmb-2018-259619</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6EM</meta:user-defined>
    <meta:user-defined meta:name="OVERHEIDop.woonplaats">Heerenveen</meta:user-defined>
    <meta:user-defined meta:name="OVERHEIDop.straatnaam">Regenboog</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0100 551853</meta:user-defined>
    <meta:user-defined meta:name="OVERHEIDop.versieInformatie"/>
  </office:meta>
</office:document-meta>
</file>