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</text:span><text:span text:style-name="nadrukvet">2 februari 2018 om 20.00 uur 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2a. Uitslag bevindingen commissie geloofsbrieven J. Stalenburg en A. Hartsuiker</text:p>
            <text:p text:style-name="common-al">2b. Beëdiging J. Stalenburg (PvdA) en Age Hartsuiker (HL)</text:p>
            <text:p text:style-name="common-al">2c. Benoeming en beëdiging lid rekenkamercommissie Heerenveen</text:p>
            <text:p text:style-name="common-al">3. Mondelinge vragen</text:p>
            <text:p text:style-name="common-al">4. Besluitenlijst 18 december 2017</text:p>
            <text:p text:style-name="common-al">5. Lijst ingekomen stukken</text:p>
            <text:p text:style-name="common-al">6. Verklaring van geen bedenkingen De Stripe 29 Akkrum</text:p>
            <text:p text:style-name="common-al">7. Onderhoud aan halfverharde (kleischelpen) fietspaden in het buitengebied</text:p>
            <text:p text:style-name="common-al">8. Kaderbrief 2019-2022 Veiligheidsregio Fryslân</text:p>
            <text:p text:style-name="common-al">9. Benoeming leden Adviescommissie Ruimtelijke Kwaliteit 2018</text:p>
            <text:p text:style-name="common-al">10. Sluiting</text:p>
            <text:p text:style-name="common-al"/>
            <text:p text:style-name="last-al">Achterliggende stukken kunt u vinden op de website van de gemeenteraad: <text:a xlink:href="https://www.heerenveen.nl/gemeentebestuur/gemeenteraad/gemeenteraad/" xlink:type="simple">https://www.heerenveen.nl/gemeentebestuur/gemeenteraad/gemeenteraad/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434</text:span><text:line-break/><text:date style:data-style-name="dag" text:fixed="true" text:date-value="2018-02-07"/><text:line-break/><text:date style:data-style-name="jaar" text:fixed="true" text:date-value="2018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5434</text:span><text:date style:data-style-name="nicedate" text:fixed="true" text:date-value="2018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5434</text:span><text:date style:data-style-name="nicedate" text:fixed="true" text:date-value="2018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2-07</meta:user-defined>
    <meta:user-defined meta:name="OVERHEIDop.publicationIssue">25434</meta:user-defined>
    <meta:user-defined meta:name="OVERHEIDop.GmbID/DC.identifier">gmb-2018-2543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