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kunstwerk, André Voltenlaan te Utrecht,  HZ_WABO-18-291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ndré Voltenlaan te Utrecht</text:p>
            <text:p text:style-name="common-al">HZ_WABO-18-29105</text:p>
            <text:p text:style-name="common-al">Toelichting: het bouwen van een kunstwer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2021</text:span><text:line-break/><text:date style:data-style-name="dag" text:fixed="true" text:date-value="2018-11-26"/><text:line-break/><text:date style:data-style-name="jaar" text:fixed="true" text:date-value="2018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52021</text:span><text:date style:data-style-name="nicedate" text:fixed="true" text:date-value="2018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52021</text:span><text:date style:data-style-name="nicedate" text:fixed="true" text:date-value="2018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bouwen van een kunstwerk, André Voltenlaan te Utrecht,  HZ_WABO-18-29105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11-26</meta:user-defined>
    <meta:user-defined meta:name="OVERHEIDop.publicationIssue">252021</meta:user-defined>
    <meta:user-defined meta:name="OVERHEIDop.GmbID/DC.identifier">gmb-2018-252021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41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2902.06 456065.67</meta:user-defined>
    <meta:user-defined meta:name="OVERHEIDop.versieInformatie"/>
  </office:meta>
</office:document-meta>
</file>