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URINAMESINGEL 2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op het perceel Surinamesingel 23 te Heerenveen  (13-11-2018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4747</text:span><text:line-break/><text:date style:data-style-name="dag" text:fixed="true" text:date-value="2018-11-16"/><text:line-break/><text:date style:data-style-name="jaar" text:fixed="true" text:date-value="2018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44747</text:span><text:date style:data-style-name="nicedate" text:fixed="true" text:date-value="2018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44747</text:span><text:date style:data-style-name="nicedate" text:fixed="true" text:date-value="2018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SURINAMESINGEL 23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11-16</meta:user-defined>
    <meta:user-defined meta:name="OVERHEIDop.publicationIssue">244747</meta:user-defined>
    <meta:user-defined meta:name="OVERHEIDop.GmbID/DC.identifier">gmb-2018-244747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2KD 23</meta:user-defined>
    <meta:user-defined meta:name="OVERHEIDop.woonplaats">Heerenveen</meta:user-defined>
    <meta:user-defined meta:name="OVERHEIDop.straatnaam">Surinamesingel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181 551829</meta:user-defined>
    <meta:user-defined meta:name="OVERHEIDop.versieInformatie"/>
  </office:meta>
</office:document-meta>
</file>