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6 november</text:span><text:span text:style-name="nadrukvet"> 2018 om 20.00 uur </text:span>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en 15 oktober 2018 en 8 november 2018</text:p>
            <text:p text:style-name="common-al">5a. Lijst ingekomen stukken</text:p>
            <text:p text:style-name="common-al">5b. Voortgang raadsakkoord</text:p>
            <text:p text:style-name="common-al">6. Invoering Diftar +</text:p>
            <text:p text:style-name="common-al">7. Voorrang huisvesting statushouders</text:p>
            <text:p text:style-name="common-al">8. Onttrekken aan de openbaarheid noordelijk weggedeelte It Dok</text:p>
            <text:p text:style-name="common-al">9. Verklaring van geen bedenkingen Bospad 8 Bontebok</text:p>
            <text:p text:style-name="common-al">10. Startnotitie Biodiversiteit</text:p>
            <text:p text:style-name="common-al">11. Wijziging themastructuur jaarrekening 2018</text:p>
            <text:p text:style-name="common-al">12. Sluiting</text:p>
            <text:p text:style-name="common-al"/>
            <text:p text:style-name="last-al">Achterliggende stukken kunt u vinden op de website van de gemeenteraad: <text:a xlink:href="https://www.heerenveen.nl/gemeentebestuur/gemeenteraad/gemeenteraad/" xlink:type="simple">https://www.heerenveen.nl/gemeentebestuur/gemeenteraad/gemeenteraad/</text:a>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0143</text:span><text:line-break/><text:date style:data-style-name="dag" text:fixed="true" text:date-value="2018-11-19"/><text:line-break/><text:date style:data-style-name="jaar" text:fixed="true" text:date-value="2018-1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0143</text:span><text:date style:data-style-name="nicedate" text:fixed="true" text:date-value="2018-1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0143</text:span><text:date style:data-style-name="nicedate" text:fixed="true" text:date-value="2018-1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1-19</meta:user-defined>
    <meta:user-defined meta:name="OVERHEIDop.publicationIssue">240143</meta:user-defined>
    <meta:user-defined meta:name="OVERHEIDop.GmbID/DC.identifier">gmb-2018-24014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