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5 november 2018</text:p>
            <text:p text:style-name="tussenkopcur">Tijd: 20.00 – 22.30 uur</text:p>
            <text:p text:style-name="tussenkopcur">Plaats: Vergaderkamer 12/13,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4 oktober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Kennissessie Participatiewet</text:p>
            <text:p text:style-name="common-al">7. Stand van zaken herstructurering GR SW Fryslân / Caparis </text:p>
            <text:p text:style-name="common-al">8. AED’s 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<text:a xlink:href="http://www.gemeenteraadheerenveen.nl/" xlink:type="simple">www.gemeenteraadheerenveen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130</text:span><text:line-break/><text:date style:data-style-name="dag" text:fixed="true" text:date-value="2018-11-13"/><text:line-break/><text:date style:data-style-name="jaar" text:fixed="true" text:date-value="2018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30</text:span><text:date style:data-style-name="nicedate" text:fixed="true" text:date-value="2018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30</text:span><text:date style:data-style-name="nicedate" text:fixed="true" text:date-value="2018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1-13</meta:user-defined>
    <meta:user-defined meta:name="OVERHEIDop.publicationIssue">240130</meta:user-defined>
    <meta:user-defined meta:name="OVERHEIDop.GmbID/DC.identifier">gmb-2018-24013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