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5 november 2018</text:p>
            <text:p text:style-name="tussenkopcur">Tijd: 20.00 - 22.30 uur</text:p>
            <text:p text:style-name="tussenkopcur">Plaats: Raadszaal gemeentehuis Heerenveen</text:p>
            <text:p text:style-name="tussenkopcur">
            <text:span text:style-name="nadrukvet">Agenda:</text:span>
          </text:p>
            <text:p text:style-name="common-al"/>
            <text:p text:style-name="common-al">1. Opening</text:p>
            <text:p text:style-name="common-al">2. Vaststelling agenda</text:p>
            <text:p text:style-name="common-al">3a. Besluitenlijst van de openbare vergadering van 4 oktober 2018</text:p>
            <text:p text:style-name="common-al">3b. Toezeggingen / LTA</text:p>
            <text:p text:style-name="common-al">3c. Actualiteit gaswinning</text:p>
            <text:p text:style-name="common-al">4. Mededelingen / ingekomen stukken</text:p>
            <text:p text:style-name="common-al">5. Rondvraag</text:p>
            <text:p text:style-name="common-al">6. Invoering Diftar + </text:p>
            <text:p text:style-name="common-al">7. Voorrang huisvesting statushouders</text:p>
            <text:p text:style-name="common-al">8. Onttrekken aan de openbaarheid noordelijk weggedeelte It Dok</text:p>
            <text:p text:style-name="common-al">9. Verklaring van geen bedenkingen Bospad 8 Bontebok</text:p>
            <text:p text:style-name="common-al">10. Startnotitie Biodiversiteit</text:p>
            <text:p text:style-name="common-al">11. Stand van zaken Zonneparken (informerend)</text:p>
            <text:p text:style-name="common-al">12. Sluiting</text:p>
            <text:p text:style-name="common-al"/>
            <text:p text:style-name="common-al">Inspreken op agendapunten is mogelijk. Indien u hiervan gebruik wilt maken vragen wij u om dit te melden via e-mailbericht aan <text:a xlink:href="mailto:griffie@heerenveen.nl" xlink:type="simple">griffie@heerenveen.nl</text:a> (uiterlijk om 12.00 uur op de dag van de vergadering).</text:p>
            <text:p text:style-name="last-al">Achterliggende stukken kunt u vinden op de website van de gemeenteraad: <text:a xlink:href="https://www.heerenveen.nl/gemeentebestuur/gemeenteraad/gemeenteraad/" xlink:type="simple">https://www.heerenveen.nl/gemeentebestuur/gemeenteraad/gemeenteraad/</text:a>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40121</text:span><text:line-break/><text:date style:data-style-name="dag" text:fixed="true" text:date-value="2018-11-13"/><text:line-break/><text:date style:data-style-name="jaar" text:fixed="true" text:date-value="2018-11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40121</text:span><text:date style:data-style-name="nicedate" text:fixed="true" text:date-value="2018-11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40121</text:span><text:date style:data-style-name="nicedate" text:fixed="true" text:date-value="2018-11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11-13</meta:user-defined>
    <meta:user-defined meta:name="OVERHEIDop.publicationIssue">240121</meta:user-defined>
    <meta:user-defined meta:name="OVERHEIDop.GmbID/DC.identifier">gmb-2018-240121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