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raadsverkiezingen 21 maart 201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Zittingen van het hoofd- en centraal stembureau</text:p>
            <text:p text:style-name="al"/>
            <text:p text:style-name="al"/>
            <text:p text:style-name="al">
            <text:span text:style-name="nadrukvet">Dinsdag 6 februari 2018 om 16.00 uur (niet openbare zitting)</text:span>
          </text:p>
            <text:p text:style-name="al"/>
            <text:p text:style-name="al">Centraal stembureau onderzoekt de ingeleverde kandidatenlijsten</text:p>
            <text:p text:style-name="al"/>
            <text:p text:style-name="al">N.B. Dag van kandidaatstelling is maandag 5 februari 2018 </text:p>
            <text:p text:style-name="al"/>
            <text:p text:style-name="al"/>
            <text:p text:style-name="al">
            <text:span text:style-name="nadrukvet">Vrijdag 9 februari 2018 om 16.00 uur (openbare zitting)</text:span>
          </text:p>
            <text:p text:style-name="al"/>
            <text:p text:style-name="al">Beslissen centraal stembureau over:</text:p>
            <text:p text:style-name="al"/>
            <text:list text:style-name="id1-3-2-1-1-15">
              <text:list-item text:style-override="id1-3-2-1-1-15-1">
                <text:number>1.</text:number>
                <text:p text:style-name="al">geldigheid kandidatenlijsten;</text:p>
              </text:list-item>
              <text:list-item text:style-override="id1-3-2-1-1-15-2">
                <text:number>2.</text:number>
                <text:p text:style-name="al">het handhaven van de kandidaten daarop;</text:p>
              </text:list-item>
              <text:list-item text:style-override="id1-3-2-1-1-15-3">
                <text:number>3.</text:number>
                <text:p text:style-name="al">de vermelding van de aanduiding van de politieke groeperingen;</text:p>
              </text:list-item>
              <text:list-item text:style-override="id1-3-2-1-1-15-4">
                <text:number>4.</text:number>
                <text:p text:style-name="al">het nummeren van de kandidatenlijsten.</text:p>
              </text:list-item>
            </text:list>
            <text:p text:style-name="al"> </text:p>
            <text:p text:style-name="al">
            <text:span text:style-name="nadrukvet">Vrijdag 23 maart om 10.00 uur (openbare zitting)</text:span>
          </text:p>
            <text:p text:style-name="al">
            <text:span text:style-name="nadrukvet"/>
          </text:p>
            <text:p text:style-name="al"> </text:p>
            <text:p text:style-name="al">Zitting van het hoofdstembureau ter vaststelling van: </text:p>
            <text:p text:style-name="al">- de uitslag van de stemming.</text:p>
            <text:p text:style-name="al"/>
            <text:p text:style-name="al">en aansluitend een openbare zitting van het centraal stembureau voor:</text:p>
            <text:p text:style-name="al">- het vaststellen van de uitslag.</text:p>
            <text:p text:style-name="al"/>
            <text:p text:style-name="al">Heerenveen, 31 januari 2018 </text:p>
            <text:p text:style-name="al"/>
            <text:p text:style-name="al">Burgemeester,</text:p>
            <text:p text:style-name="al">T.J. van der Zwa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519</text:span><text:line-break/><text:date style:data-style-name="dag" text:fixed="true" text:date-value="2018-02-05"/><text:line-break/><text:date style:data-style-name="jaar" text:fixed="true" text:date-value="2018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3519</text:span><text:date style:data-style-name="nicedate" text:fixed="true" text:date-value="2018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3519</text:span><text:date style:data-style-name="nicedate" text:fixed="true" text:date-value="2018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raadsverkiezingen 21 maart 20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2-05</meta:user-defined>
    <meta:user-defined meta:name="OVERHEIDop.publicationIssue">23519</meta:user-defined>
    <meta:user-defined meta:name="OVERHEIDop.GmbID/DC.identifier">gmb-2018-2351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