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eerenveen – Gooilandlaan 57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5 oktober 2018, het bestemmingsplan Heerenveen – Gooilandlaan 57 heeft vastgesteld.</text:p>
            <text:p text:style-name="common-al">Het bestemmingsplan heeft betrekking op het perceel Gooilandlaan 57 te Heerenveen. Het perceel ligt met de zuidwestzijde naar de Gooilandlaan en wordt aan de overige zijden begrensd door de Naardermeerstraat. Op het perceel stond voorheen de Duisterhoutschool. Deze is gesloopt. Het bestemmingsplan maakt de bouw mogelijk van 14 gezinswoningen op dit perceel.</text:p>
            <text:p text:style-name="common-al">
            <text:span text:style-name="nadrukvet">Inzage</text:span>
          </text:p>
            <text:p text:style-name="common-al">Het raadsbesluit en het vastgestelde bestemmingsplan, met de daarbij behorende bijlagen, liggen met ingang van donderdag 8 november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text:a xlink:href="file://vmhveen155/data/Afdeling/V_O/V_B/Gerrit/Heerenveen/De%20Akkers/Gooilandlaan%2057/ontwerp%20+%20vaststelling/NL.IMRO.0074.HVNGooilandlaan57-ON01" xlink:type="simple">NL.IMRO.0074.HVNGooilandlaan57-VG01</text:a>) van het bestemmingsplan.</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span text:style-name="nadrukondlijn">.</text:span></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4085</text:span><text:line-break/><text:date style:data-style-name="dag" text:fixed="true" text:date-value="2018-11-07"/><text:line-break/><text:date style:data-style-name="jaar" text:fixed="true" text:date-value="2018-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34085</text:span><text:date style:data-style-name="nicedate" text:fixed="true" text:date-value="2018-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34085</text:span><text:date style:data-style-name="nicedate" text:fixed="true" text:date-value="2018-11-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 Gooilandlaan 57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1-07</meta:user-defined>
    <meta:user-defined meta:name="OVERHEIDop.publicationIssue">234085</meta:user-defined>
    <meta:user-defined meta:name="OVERHEIDop.GmbID/DC.identifier">gmb-2018-234085</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HVNGooilandlaan57-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BE</meta:user-defined>
    <meta:user-defined meta:name="OVERHEIDop.woonplaats">Heerenveen</meta:user-defined>
    <meta:user-defined meta:name="OVERHEIDop.straatnaam">Gooilandlaan</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970 550717</meta:user-defined>
    <meta:user-defined meta:name="OVERHEIDop.versieInformatie"/>
  </office:meta>
</office:document-meta>
</file>