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SLOOPMELDING – ESSCHEWEG 2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sloopmelding hebben ontvangen: </text:p>
            <text:p text:style-name="tussenkopcur"/>
            <text:p text:style-name="tussenkopcur">-Esscheweg 276, het verwijderen van asbest op het dak van de schuur, SM20187064, ingekomen op 3 oktober 2018.</text:p>
            <text:p text:style-name="tussenkopcur">De melding is geaccepteerd op 17 oktober 2018.</text:p>
            <text:p text:style-name="tussenkopcur"/>
            <text:p text:style-name="tussenkopcur">Op afspraak kunt u de melding komen inzien (tel: 14073)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23635</text:span><text:line-break/><text:date style:data-style-name="dag" text:fixed="true" text:date-value="2018-10-24"/><text:line-break/><text:date style:data-style-name="jaar" text:fixed="true" text:date-value="2018-10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23635</text:span><text:date style:data-style-name="nicedate" text:fixed="true" text:date-value="2018-10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23635</text:span><text:date style:data-style-name="nicedate" text:fixed="true" text:date-value="2018-10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 VUGHT - SLOOPMELDING – ESSCHEWEG 27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0-24</meta:user-defined>
    <meta:user-defined meta:name="OVERHEIDop.publicationIssue">223635</meta:user-defined>
    <meta:user-defined meta:name="OVERHEIDop.GmbID/DC.identifier">gmb-2018-223635</meta:user-defined>
    <meta:user-defined meta:name="OVERHEID.TaxonomieBeleidsagenda/OVERHEID.category">Bestuur | Organisatie en beleid</meta:user-defined>
    <meta:user-defined meta:name="OVERHEIDop.referentienummer">SM20187064</meta:user-defined>
    <meta:user-defined meta:name="DCTERMS.abstract">SLOOPMELDING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Vught</meta:user-defined>
    <meta:user-defined meta:name="OVERHEID.PostcodeHuisnummer/OVERHEIDop.postcodeHuisnummer">5262LH 276</meta:user-defined>
    <meta:user-defined meta:name="OVERHEIDop.woonplaats">Vught</meta:user-defined>
    <meta:user-defined meta:name="OVERHEIDop.straatnaam">Esscheweg</meta:user-defined>
    <meta:user-defined meta:name="OVERHEIDgvop.Informatietype/DC.type">Overige overheidsinformatie</meta:user-defined>
    <meta:user-defined meta:name="OVERHEID.Gemeente/OVERHEID.authority">Vught</meta:user-defined>
    <meta:user-defined meta:name="OVERHEID.Gemeente/DCTERMS.publisher">Vught</meta:user-defined>
    <meta:user-defined meta:name="OVERHEID.EPSG28992/DC.spatial">147774 404078</meta:user-defined>
    <meta:user-defined meta:name="OVERHEIDop.versieInformatie"/>
  </office:meta>
</office:document-meta>
</file>