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ERNST CASIMIRLAAN 3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bijgebouw op het perceel Ernst Casimirlaan 3 te Heerenveen  (16 oktober 2018).</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1820</text:span><text:line-break/><text:date style:data-style-name="dag" text:fixed="true" text:date-value="2018-10-18"/><text:line-break/><text:date style:data-style-name="jaar" text:fixed="true" text:date-value="2018-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21820</text:span><text:date style:data-style-name="nicedate" text:fixed="true" text:date-value="2018-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21820</text:span><text:date style:data-style-name="nicedate" text:fixed="true" text:date-value="2018-10-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ERNST CASIMIRLAAN 3 HEERENVEEN</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0-18</meta:user-defined>
    <meta:user-defined meta:name="OVERHEIDop.publicationIssue">221820</meta:user-defined>
    <meta:user-defined meta:name="OVERHEIDop.GmbID/DC.identifier">gmb-2018-221820</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MR 3</meta:user-defined>
    <meta:user-defined meta:name="OVERHEIDop.woonplaats">Heerenveen</meta:user-defined>
    <meta:user-defined meta:name="OVERHEIDop.straatnaam">Ernst Casimirlaan</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2775 552446</meta:user-defined>
    <meta:user-defined meta:name="OVERHEIDop.versieInformatie"/>
  </office:meta>
</office:document-meta>
</file>