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genda openbare hoorzittingen commissie bezwaarschriften gemeente Heerenveen op 15 oktober 201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19.25 uur hoorzitting over het bezwaarschrift tegen het weigeren van een omgevingsvergunning voor het plaatsen van zonnepanelen op de locatie De Opstekker 40 te Nes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19.50 uur hoorzitting over het bezwaarschrift tegen het weigeren van een omgevingsvergunning voor het splitsen van een woning in twee woningen op het adres Tweede Wijksreed 1 te Bontebok</text:span>
            <text:span text:style-name="datum"/>
          </text:p>
          </text:section>
          <text:section text:name="ondertekening_id1-3-2-2-2">
            <text:p><text:span text:style-name="ondertekening_naam">
            <text:span text:style-name="voornaam">De tijdstippen zijn onder voorbehoud. Voor informatie kunt u contact opnemen met het secretariaat van de commissie bezwaarschriften tel. 14 0513.</text:span>
            <text:span text:style-name="achternaam"/>
          </text:span></text:p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17271</text:span><text:line-break/><text:date style:data-style-name="dag" text:fixed="true" text:date-value="2018-10-12"/><text:line-break/><text:date style:data-style-name="jaar" text:fixed="true" text:date-value="2018-10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217271</text:span><text:date style:data-style-name="nicedate" text:fixed="true" text:date-value="2018-10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217271</text:span><text:date style:data-style-name="nicedate" text:fixed="true" text:date-value="2018-10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genda openbare hoorzittingen commissie bezwaarschriften gemeente Heerenveen op 15 oktober 2018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10-12</meta:user-defined>
    <meta:user-defined meta:name="OVERHEIDop.publicationIssue">217271</meta:user-defined>
    <meta:user-defined meta:name="OVERHEIDop.GmbID/DC.identifier">gmb-2018-217271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