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Heerenveen – Thorbeckestraat 3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4 september 2018, het bestemmingsplan Heerenveen – Thorbeckestraat 3 heeft vastgesteld.</text:p>
            <text:p text:style-name="common-al">Het bestemmingsplan maakt de bouw mogelijk van een appartementengebouw op het perceel Thorbeckestraat 3 te Heerenveen. Dit vervangt een op het perceel aanwezig kantoorgebouw.</text:p>
            <text:p text:style-name="common-al">
            <text:span text:style-name="nadrukvet">Inzage</text:span>
          </text:p>
            <text:p text:style-name="common-al">Het raadsbesluit en het vastgestelde bestemmingsplan, met de daarbij behorende bijlagen, liggen met ingang van donderdag 11 oktober 2018,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BPNThorbeckstr3HV‐VG01) van het bestemmingsplan.</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span text:style-name="nadrukvet">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1210</text:span><text:line-break/><text:date style:data-style-name="dag" text:fixed="true" text:date-value="2018-10-10"/><text:line-break/><text:date style:data-style-name="jaar" text:fixed="true" text:date-value="2018-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11210</text:span><text:date style:data-style-name="nicedate" text:fixed="true" text:date-value="2018-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11210</text:span><text:date style:data-style-name="nicedate" text:fixed="true" text:date-value="2018-10-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 Thorbeckestraat 3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0-10</meta:user-defined>
    <meta:user-defined meta:name="OVERHEIDop.publicationIssue">211210</meta:user-defined>
    <meta:user-defined meta:name="OVERHEIDop.GmbID/DC.identifier">gmb-2018-211210</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NThorbeckstr3HV-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CX 3</meta:user-defined>
    <meta:user-defined meta:name="OVERHEIDop.woonplaats">Heerenveen</meta:user-defined>
    <meta:user-defined meta:name="OVERHEIDop.straatnaam">Thorbeckestraat</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336 552734</meta:user-defined>
    <meta:user-defined meta:name="OVERHEIDop.versieInformatie"/>
  </office:meta>
</office:document-meta>
</file>