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RAMBAAN 1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rengen van een reclame-uiting op het perceel Trambaan 11 te Heerenveen  (28-09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1025</text:span><text:line-break/><text:date style:data-style-name="dag" text:fixed="true" text:date-value="2018-10-04"/><text:line-break/><text:date style:data-style-name="jaar" text:fixed="true" text:date-value="2018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11025</text:span><text:date style:data-style-name="nicedate" text:fixed="true" text:date-value="2018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11025</text:span><text:date style:data-style-name="nicedate" text:fixed="true" text:date-value="2018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TRAMBAAN 11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0-04</meta:user-defined>
    <meta:user-defined meta:name="OVERHEIDop.publicationIssue">211025</meta:user-defined>
    <meta:user-defined meta:name="OVERHEIDop.GmbID/DC.identifier">gmb-2018-21102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1BH 1 23</meta:user-defined>
    <meta:user-defined meta:name="OVERHEIDop.woonplaats">Heerenveen</meta:user-defined>
    <meta:user-defined meta:name="OVERHEIDop.straatnaam">Trambaa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0668 552793</meta:user-defined>
    <meta:user-defined meta:name="OVERHEIDop.versieInformatie"/>
  </office:meta>
</office:document-meta>
</file>