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SCHOTERLANDSEWEG 125 NIEUWEHORN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vervanging)  op het perceel Schoterlandseweg 125 te Nieuwehorne (28 september 2018).</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7965</text:span><text:line-break/><text:date style:data-style-name="dag" text:fixed="true" text:date-value="2018-10-02"/><text:line-break/><text:date style:data-style-name="jaar" text:fixed="true" text:date-value="2018-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07965</text:span><text:date style:data-style-name="nicedate" text:fixed="true" text:date-value="2018-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07965</text:span><text:date style:data-style-name="nicedate" text:fixed="true" text:date-value="2018-10-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SCHOTERLANDSEWEG 125 NIEUWEHORNE</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0-02</meta:user-defined>
    <meta:user-defined meta:name="OVERHEIDop.publicationIssue">207965</meta:user-defined>
    <meta:user-defined meta:name="OVERHEIDop.GmbID/DC.identifier">gmb-2018-207965</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14LR 125</meta:user-defined>
    <meta:user-defined meta:name="OVERHEIDop.woonplaats">Nieuwehorne</meta:user-defined>
    <meta:user-defined meta:name="OVERHEIDop.straatnaam">Schoterlandse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200514 552138</meta:user-defined>
    <meta:user-defined meta:name="OVERHEIDop.versieInformatie"/>
  </office:meta>
</office:document-meta>
</file>