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8-1-1">
      <style:table-column-properties style:rel-column-width="52*"/>
    </style:style>
    <style:style style:family="table-column" style:parent-style-name="colspec" style:name="id1-3-2-2-1-8-1-2">
      <style:table-column-properties style:rel-column-width="48*"/>
    </style: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office:automatic-styles>
  <office:body>
    <office:text>
      <text:p text:style-name="new_page_staatscourant"/>
      <text:p text:style-name="single-kop-titel">Beleidsregel Wet Bibob gemeente Beverwijk en (her)invoering horecaexploitatievergunning voor alcoholvrije horeca</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tekst_id1-3-2-2-1" text:style-name="tekst">
            <text:p text:style-name="common-al">Het college van burgemeester en wethouders en de burgemeester van Beverwijk maken bekend dat op 24 juli 2018 de <text:span text:style-name="nadrukcur">Beleidsregel Wet Bibob gemeente Beverwijk</text:span> is vastgesteld. Daarnaast heeft de burgemeester een vrijstellingsbesluit ex artikel 2:28 van de Algemene plaatselijke verordening Beverwijk (Apv) genomen en de <text:span text:style-name="nadrukcur">Beleidsregel exploitatievergunningen</text:span><text:span text:style-name="nadrukcur">horeca</text:span> vastgesteld.</text:p>
            <text:p text:style-name="common-al">
            <text:span text:style-name="nadrukondlijn">Bibob</text:span>
          </text:p>
            <text:p text:style-name="common-al">In de <text:span text:style-name="nadrukcur">Beleidsregel Wet Bibob gemeente Beverwijk </text:span>wordt omgeschreven in welke gevallen en op welke wijze in de gemeente Beverwijk uitvoering wordt gegeven aan de Wet Bevordering integriteitsbeoordelingen door het Openbaar Bestuur (Bibob). De Wet bevordering integriteitsbeoordelingen door het openbaar bestuur (hierna ‘Wet Bibob’) is op 1 juni 2003 in werking getreden. Per 1 juli 2013 is de Wet Bibob verruimd. </text:p>
            <text:p text:style-name="common-al">Het uitbreidingsbereik én de aandacht voor veiligheid benoemd in de kadernota Integrale Veiligheid 2015-2018 en het uitvoeringsprogramma Veiligheid 2018 van de gemeente Beverwijk vormen de aanleiding om het Bibob beleid van de gemeente Beverwijk te actualiseren.</text:p>
            <text:p text:style-name="common-al">In de beleidsregel wordt een onderscheid gemaakt tussen beschikkingen (vergunningen en subsidies) en privaatrechtelijke transacties (vastgoed- en grondtransacties). Per type beschikking en privaatrechtelijke transactie wordt aangegeven hoe het Bibob instrumentarium wordt toegepast. De Bibob toepassing is standaard of signaal gestuurd (kan-bepaling) van aard. </text:p>
            <text:p text:style-name="common-al">Onder standaard wordt verstaan dat in alle gevallen een Bibob-toets wordt gedaan omdat dat type vergunning branchegevoelig is (horeca/coffeeshops/prostitutie). Signaal gestuurd (kan-bepaling) houdt in dat bij signalen op basis van eigen onderzoek of signalen van partners die samenwerken in het RIEC-verband zoals het OM, politie en belastingdienst een Bibob-toets wordt uitgevoerd.</text:p>
            <text:p text:style-name="common-al">
            <text:span text:style-name="nadrukvet">Schematisch overzicht toepassingsbereik Wet Bibob gemeente Beverwijk </text:span>
          </text:p>
            <text:section text:name="table_id1-3-2-2-1-8" text:style-name="table">
              <text:p text:style-name="table_top"/>
              <table:table table:style-name="tgroup">
                <table:table-column table:style-name="id1-3-2-2-1-8-1-1"/>
                <table:table-column table:style-name="id1-3-2-2-1-8-1-2"/>
                <table:table-row table:style-name="row">
                  <table:table-cell table:style-name="entry" table:number-rows-spanned="1" table:number-columns-spanned="1">
                    <text:p text:style-name="table_al">
                      <text:span text:style-name="nadrukvet">Bibobtoets: STANDAARD</text:span>
                    </text:p>
                  </table:table-cell>
                  <table:table-cell table:style-name="entry" table:number-rows-spanned="1" table:number-columns-spanned="1">
                    <text:p text:style-name="table_al">
                      <text:span text:style-name="nadrukvet">Bibobtoets:  KAN-BEPALING</text:span>
                    </text:p>
                  </table:table-cell>
                </table:table-row>
                <table:table-row table:style-name="row">
                  <table:table-cell table:style-name="entry" table:number-rows-spanned="1" table:number-columns-spanned="1">
                    <text:p text:style-name="table_al">
                      <text:span text:style-name="nadrukvet">Drank- en horecawetvergunning</text:span>
                    </text:p>
                    <text:p text:style-name="table_al">-Commerciële horeca</text:p>
                    <text:p text:style-name="table_al">
                      <text:span text:style-name="nadrukvet">Exploitatievergunning</text:span>
                    </text:p>
                    <text:p text:style-name="table_al">-Droge horeca</text:p>
                    <text:p text:style-name="table_al">-Coffeeshops</text:p>
                    <text:p text:style-name="table_al">-Seksinrichting/escortbedrijf</text:p>
                    <text:p text:style-name="table_al">-Speelgelegenheden </text:p>
                    <text:p text:style-name="table_al">-Nachtwinkels etc</text:p>
                  </table:table-cell>
                  <table:table-cell table:style-name="entry" table:number-rows-spanned="1" table:number-columns-spanned="1">
                    <text:p text:style-name="table_al">
                      <text:span text:style-name="nadrukvet">Drank- en horecawet vergunning</text:span>
                    </text:p>
                    <text:p text:style-name="table_al">-Slijterijen</text:p>
                    <text:p text:style-name="table_al">-Paracommercie</text:p>
                    <text:p text:style-name="table_al">
                      <text:span text:style-name="nadrukvet">Exploitatievergunning</text:span>
                    </text:p>
                    <text:p text:style-name="table_al">-Paracommercie</text:p>
                    <text:p text:style-name="table_al">
                      <text:span text:style-name="nadrukvet">Evenementenvergunning</text:span>
                    </text:p>
                    <text:p text:style-name="table_al">
                      <text:span text:style-name="nadrukvet">Standplaatsvergunning </text:span>
                    </text:p>
                    <text:p text:style-name="table_al">
                      <text:span text:style-name="nadrukvet">Vergunning voor een kansspelautomaat </text:span>
                    </text:p>
                    <text:p text:style-name="table_al">
                      <text:span text:style-name="nadrukvet">Verkoop van vuurwerk</text:span>
                    </text:p>
                    <text:p text:style-name="table_al">
                      <text:span text:style-name="nadrukvet">Omgevingsvergunningen </text:span>
                    </text:p>
                    <text:p text:style-name="table_al">-Bouw- en milieu</text:p>
                    <text:p text:style-name="table_al">
                      <text:span text:style-name="nadrukvet">Subsidies</text:span>
                    </text:p>
                    <text:p text:style-name="table_al">
                      <text:span text:style-name="nadrukvet">Vastgoed- en grondtransacties</text:span>
                    </text:p>
                  </table:table-cell>
                </table:table-row>
              </table:table>
              <text:p text:style-name="table_bottom"/>
            </text:section>
            <text:p text:style-name="common-al">De <text:span text:style-name="nadrukcur">Beleidsregel wet Bibob gemeente Beverwijk</text:span> wordt gefaseerd ingevoerd. Hierbij wordt de fasering van de invoerin van de horecaexploitatievergunning gevolgd (zie hierna).</text:p>
            <text:p text:style-name="common-al">
            <text:span text:style-name="nadrukondlijn">Invoering horecaexploitatievergunningen droge horeca</text:span>
          </text:p>
            <text:p text:style-name="common-al">In artikel 2:28 van de Apv Beverwijk is een regeling opgenomen over de horecaexploitatievergunningen voor alcoholvrije horeca. In verband met de grote hoeveelheid horecainrichtingen in de gemeente, wordt deze vergunningplicht gefaseerd ingevoerd. De burgemeester heeft daarom per besluit van 24 juli 2018 bepaalde categorieën van droge horeca uitgezonderd van deze vergunningplicht. </text:p>
            <text:p text:style-name="common-al">In de praktijk betekent dit dat, met ingang van 1 september 2018, de horecaexploitatievergunning geldt voor:</text:p>
            <text:list text:style-name="id1-3-2-2-1-13">
              <text:list-item text:style-override="id1-3-2-2-1-13-1">
                <text:number>•</text:number>
                <text:p text:style-name="al">Alle coffeeshops in de gemeente Beverwijk;</text:p>
              </text:list-item>
              <text:list-item text:style-override="id1-3-2-2-1-13-2">
                <text:number>•</text:number>
                <text:p text:style-name="al">Alcoholvrije horecabedrijven in de zin van de Apv, zoals snackbars, cafetaria, shisalounges en lunchrooms, gelegen in de Zeestraat, Koningstraat, Baanstraat, Kennemerhof en Kennemerplaza.</text:p>
              </text:list-item>
            </text:list>
            <text:p text:style-name="common-al">Horeca gevestigd of behorende bij in een winkel, zorginstelling, museum, club- of buurthuis, kerkgenootschap of bedrijfskantine of – restaurant zijn vrijgesteld van deze vergunningplicht. </text:p>
            <text:p text:style-name="common-al">Horecainrichtingen die in deze eerste fase onder de vergunningplicht komen te vallen, zullen een brief van de gemeente ontvangen waarin het verdere proces wordt uitgelegd.</text:p>
            <text:p text:style-name="common-al">In de <text:span text:style-name="nadrukcur">Beleidsregel exploitatievergunningen</text:span><text:span text:style-name="nadrukcur">horeca</text:span> is omschreven op welke wijze een aanvraag voor een horecaexploitatievergunning wordt getoetst. Er wordt onder andere gekeken naar het bestemmingsplan, de persoon van de exploitant en de werkzame leidinggevenden en naar de locatie van het bedrijf. Ook is in het beleid omschreven onder welke voorwaarden een tijdelijke gedoogbeschikkingen wordt afgegeven. Verder wordt de zogenaamde Bibob-toets uitgevoerd, conform de <text:span text:style-name="nadrukcur">Beleidsregel Wet Bibob gemeente Beverwijk.</text:span></text:p>
            <text:p text:style-name="common-al">De genoemde besluiten treden 1 september 2018 in werking. </text:p>
            <text:p text:style-name="common-al">
            <text:span text:style-name="nadrukvet">Veiliger Beverwijk </text:span>
          </text:p>
            <text:p text:style-name="common-al">De gemeente Beverwijk wil dat het prettig wonen, werken en ondernemen is in Beverwijk. Daarom zet de gemeente in op een schone, hele en veilige stad. Dit doet de gemeente onder andere door problemen integraal aan te pakken en handhavend op te treden wanneer nodig. De uitbreiding van de toepassing van de Wet Bibob en invoering van de horeca-exploitatievergunning is hier onderdeel van. </text:p>
            <text:p text:style-name="last-al">Voor meer informatie kan contact opgenomen worden met het team Vergunningen van de gemeente Beverwijk via (0251) 256 256 of door een e-mail te sturen naar info@beverwijk.nl.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203620</text:span><text:line-break/><text:date style:data-style-name="dag" text:fixed="true" text:date-value="2018-09-27"/><text:line-break/><text:date style:data-style-name="jaar" text:fixed="true" text:date-value="2018-09-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03620</text:span><text:date style:data-style-name="nicedate" text:fixed="true" text:date-value="2018-09-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03620</text:span><text:date style:data-style-name="nicedate" text:fixed="true" text:date-value="2018-09-2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leidsregel Wet Bibob gemeente Beverwijk en (her)invoering horecaexploitatievergunning voor alcoholvrije horeca</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9-27</meta:user-defined>
    <meta:user-defined meta:name="OVERHEIDop.publicationIssue">203620</meta:user-defined>
    <meta:user-defined meta:name="OVERHEIDop.GmbID/DC.identifier">gmb-2018-203620</meta:user-defined>
    <meta:user-defined meta:name="OVERHEID.TaxonomieBeleidsagenda/OVERHEID.category">Openbare orde en veiligheid | Organisatie en beleid</meta:user-defined>
    <meta:user-defined meta:name="OVERHEID.Gemeente/DC.spatial">Beverwijk</meta:user-defined>
    <meta:user-defined meta:name="OVERHEID.Organisatietype/OVERHEID.organisationType">gemeente</meta:user-defined>
    <meta:user-defined meta:name="OVERHEID.Informatietype/DC.type">officiële publicatie</meta:user-defined>
    <dc:language>nl</dc:language>
    <meta:user-defined meta:name="OVERHEID.Gemeente/DC.creator">Beverwijk</meta:user-defined>
    <meta:user-defined meta:name="OVERHEID.PostcodeHuisnummer/OVERHEIDop.postcodeHuisnummer">1941EL 114</meta:user-defined>
    <meta:user-defined meta:name="OVERHEIDop.woonplaats">Beverwijk</meta:user-defined>
    <meta:user-defined meta:name="OVERHEIDop.straatnaam">Breestraat</meta:user-defined>
    <meta:user-defined meta:name="OVERHEIDgvop.Informatietype/DC.type">Overige overheidsinformatie</meta:user-defined>
    <meta:user-defined meta:name="OVERHEID.Gemeente/OVERHEID.authority">Beverwijk</meta:user-defined>
    <meta:user-defined meta:name="OVERHEID.Gemeente/DCTERMS.publisher">Beverwijk</meta:user-defined>
    <meta:user-defined meta:name="OVERHEID.EPSG28992/DC.spatial">105504 499646</meta:user-defined>
    <meta:user-defined meta:name="OVERHEIDop.versieInformatie"/>
  </office:meta>
</office:document-meta>
</file>