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MMISSORIALE 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 februari 2018</text:p>
            <text:p text:style-name="tussenkopcur">Tijd: 20.15 uur</text:p>
            <text:p text:style-name="tussenkopcur">Plaats: Raadszaal, gemeentehuis Heerenveen</text:p>
            <text:p text:style-name="tussenkopcur">
            <text:span text:style-name="nadrukvet">Agenda:</text:span>
          </text:p>
            <text:p text:style-name="common-al">1. Opening</text:p>
            <text:p text:style-name="common-al">2. Vaststelling agenda</text:p>
            <text:p text:style-name="common-al">3. Van der Valk hotel </text:p>
            <text:p text:style-name="common-al">4. Sluiting</text:p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233</text:span><text:line-break/><text:date style:data-style-name="dag" text:fixed="true" text:date-value="2018-01-31"/><text:line-break/><text:date style:data-style-name="jaar" text:fixed="true" text:date-value="2018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0233</text:span><text:date style:data-style-name="nicedate" text:fixed="true" text:date-value="2018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0233</text:span><text:date style:data-style-name="nicedate" text:fixed="true" text:date-value="2018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COMMISSORIALE 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1-31</meta:user-defined>
    <meta:user-defined meta:name="OVERHEIDop.publicationIssue">20233</meta:user-defined>
    <meta:user-defined meta:name="OVERHEIDop.GmbID/DC.identifier">gmb-2018-20233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