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AZ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atum : Donderdag 1 februari 2018</text:p>
            <text:p text:style-name="tussenkopcur">Tijd: 19.45 – 20.00 uur </text:p>
            <text:p text:style-name="tussenkopcur">Plaats: Raadszaal, gemeentehuis Heerenveen</text:p>
            <text:p text:style-name="tussenkopcur">
            <text:span text:style-name="nadrukvet">Agenda:</text:span>
          </text:p>
            <text:p text:style-name="common-al">1. Opening</text:p>
            <text:p text:style-name="common-al">2.. Vaststelling agenda</text:p>
            <text:p text:style-name="common-al">3a. Besluitenlijst van de openbare vergadering van 7 december 2017</text:p>
            <text:p text:style-name="common-al">3b. Toezeggingen / LTA</text:p>
            <text:p text:style-name="common-al">4. Mededelingen / ingekomen stukken</text:p>
            <text:p text:style-name="common-al">5. Rondvraag</text:p>
            <text:p text:style-name="common-al">6. Kaderbrief 2019-2022 Veiligheidsregio Fryslân (raad 12 februari 2018)</text:p>
            <text:p text:style-name="common-al">7. Sluiting</text:p>
            <text:p text:style-name="common-al"/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common-al">Achterliggende stukken kunt u vinden op de website van de gemeenteraad: <text:a xlink:href="http://www.gemeenteraadheerenveen.frl./" xlink:type="simple">www.gemeenteraadheerenveen.frl.</text:a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0222</text:span><text:line-break/><text:date style:data-style-name="dag" text:fixed="true" text:date-value="2018-01-31"/><text:line-break/><text:date style:data-style-name="jaar" text:fixed="true" text:date-value="2018-01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20222</text:span><text:date style:data-style-name="nicedate" text:fixed="true" text:date-value="2018-01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20222</text:span><text:date style:data-style-name="nicedate" text:fixed="true" text:date-value="2018-01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AZ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1-31</meta:user-defined>
    <meta:user-defined meta:name="OVERHEIDop.publicationIssue">20222</meta:user-defined>
    <meta:user-defined meta:name="OVERHEIDop.GmbID/DC.identifier">gmb-2018-20222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