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AADSCOMMISSIE SAZA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tussenkopcur">Datum : Donderdag 1 februari 2018</text:p>
            <text:p text:style-name="tussenkopcur">Tijd: 19.30 – 20.00 uur </text:p>
            <text:p text:style-name="tussenkopcur">Plaats: Vergaderkamer 12/13, gemeentehuis Heerenveen</text:p>
            <text:p text:style-name="tussenkopcur">Agenda:</text:p>
            <text:p text:style-name="common-al">1. Opening</text:p>
            <text:p text:style-name="common-al">2. Vaststelling agenda</text:p>
            <text:p text:style-name="common-al">3a Besluitenlijst van de openbare vergadering van 7 december 2017</text:p>
            <text:p text:style-name="common-al">3b. Toezeggingen / LTA</text:p>
            <text:p text:style-name="common-al">4. Mededelingen / ingekomen stukken</text:p>
            <text:p text:style-name="common-al">4a. Kwartaalrapportage Caparis en begroting Caparis 2018</text:p>
            <text:p text:style-name="common-al">5. Rondvraag</text:p>
            <text:p text:style-name="common-al">6. Sluiting</text:p>
            <text:p text:style-name="common-al"/>
            <text:p text:style-name="common-al">Inspreken op agendapunten is mogelijk. Indien u hiervan gebruik wilt maken vragen wij u om dit te melden via e-mailbericht aan griffie@heerenveen.nl (uiterlijk om 12.00 uur op de dag van de vergadering).</text:p>
            <text:p text:style-name="common-al">Achterliggende stukken kunt u vinden op de website van de gemeenteraad: <text:a xlink:href="http://www.gemeenteraadheerenveen.nl/" xlink:type="simple">www.gemeenteraadheerenveen.nl</text:a>. 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office="urn:oasis:names:tc:opendocument:xmlns:office:1.0" xmlns:draw="urn:oasis:names:tc:opendocument:xmlns:drawing:1.0" xmlns:number="urn:oasis:names:tc:opendocument:xmlns:datastyl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20208</text:span><text:line-break/><text:date style:data-style-name="dag" text:fixed="true" text:date-value="2018-01-31"/><text:line-break/><text:date style:data-style-name="jaar" text:fixed="true" text:date-value="2018-01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0208</text:span><text:date style:data-style-name="nicedate" text:fixed="true" text:date-value="2018-01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18  nr. 20208</text:span><text:date style:data-style-name="nicedate" text:fixed="true" text:date-value="2018-01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KOOP Generatieomgeving versie onbekend, Transformatie versie CONVERT_VERSION_STRING</meta:generator>
    <dc:title/>
    <meta:user-defined meta:name="DC.title">RAADSCOMMISSIE SAZA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8</meta:user-defined>
    <meta:user-defined meta:name="DCTERMS.W3CDTF/DCTERMS.available">2018-01-31</meta:user-defined>
    <meta:user-defined meta:name="OVERHEIDop.publicationIssue">20208</meta:user-defined>
    <meta:user-defined meta:name="OVERHEIDop.GmbID/DC.identifier">gmb-2018-20208</meta:user-defined>
    <meta:user-defined meta:name="OVERHEID.TaxonomieBeleidsagenda/OVERHEID.category">Bestuur | Organisatie en beleid</meta:user-defined>
    <meta:user-defined meta:name="OVERHEID.Gemeente/DC.spatial">Heerenveen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Gemeente/DC.creator">Heerenveen</meta:user-defined>
    <meta:user-defined meta:name="OVERHEIDgvop.Informatietype/DC.type">Overige overheidsinformatie</meta:user-defined>
    <meta:user-defined meta:name="OVERHEID.Gemeente/OVERHEID.authority">Heerenveen</meta:user-defined>
    <meta:user-defined meta:name="OVERHEID.Gemeente/DCTERMS.publisher">Heerenveen</meta:user-defined>
    <meta:user-defined meta:name="OVERHEIDop.versieInformatie"/>
  </office:meta>
</office:document-meta>
</file>