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IMSLEDE 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bedrijfspand op het perceel Kimslede 7 te Heerenveen (26 januari 2018)</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139</text:span><text:line-break/><text:date style:data-style-name="dag" text:fixed="true" text:date-value="2018-01-31"/><text:line-break/><text:date style:data-style-name="jaar" text:fixed="true" text:date-value="2018-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139</text:span><text:date style:data-style-name="nicedate" text:fixed="true" text:date-value="2018-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139</text:span><text:date style:data-style-name="nicedate" text:fixed="true" text:date-value="2018-01-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KIMSLEDE 7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31</meta:user-defined>
    <meta:user-defined meta:name="OVERHEIDop.publicationIssue">20139</meta:user-defined>
    <meta:user-defined meta:name="OVERHEIDop.GmbID/DC.identifier">gmb-2018-20139</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7GS 7</meta:user-defined>
    <meta:user-defined meta:name="OVERHEIDop.woonplaats">Heerenveen</meta:user-defined>
    <meta:user-defined meta:name="OVERHEIDop.straatnaam">Kimslede</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88880 554155</meta:user-defined>
    <meta:user-defined meta:name="OVERHEIDop.versieInformatie"/>
  </office:meta>
</office:document-meta>
</file>