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kennisgeving registratie aanduiding politieke groepering</text:p>
      <text:section text:name="zakelijke-mededeling_id1-3-2" text:style-name="zakelijke-mededeling">
        <text:section text:name="zakelijke-mededeling-tekst_id1-3-2-1" text:style-name="zakelijke-mededeling-tekst">
          <text:section text:name="tekst_id1-3-2-1-1" text:style-name="tekst">
            <text:p text:style-name="common-al">De voorzitter van het centraal stembureau voor de verkiezing van de leden van de raad van de gemeente Heerenveen maakt op grond van het bepaalde in artikel G3, lid 5, van de Kieswet bekend; </text:p>
            <text:p text:style-name="common-al">dat het centraal stembureau besloten heeft</text:p>
            <text:p text:style-name="tussenkopcur">
            <text:span text:style-name="nadrukvet">Wijzigen aanduiding</text:span>
          </text:p>
            <text:p text:style-name="common-al">de geregistreerde aanduiding in het register als bedoeld in artikel G3 lid 1 van de Kieswet van de politieke groepering Gemeentebelangen Heerenveen te wijzigen in:</text:p>
            <text:p text:style-name="common-al">GB Heerenveen</text:p>
            <text:p text:style-name="tussenkopcur">
            <text:span text:style-name="nadrukvet">Buiten behandeling stellen verzoek</text:span>
          </text:p>
            <text:p text:style-name="common-al">het verzoek van de politieke groepering Heerenveen Lokaal om zich in te schrijven in het register politieke partijen buiten behandeling te stellen, conform artikel G3 lid 1 van de Kieswet, vanwege het niet tijdig inleveren van de benodigde documenten.</text:p>
            <text:p text:style-name="common-al">De aandacht wordt erop gevestigd dat ingevolge de Algemene wet bestuursrecht, de natuurlijke of rechtspersoon, die door de beschikking rechtstreeks in zijn belang is getroffen, daartegen beroep kan instellen bij de afdeling bestuursrechtspraak van de Raad van State. Het beroepschrift moet op grond van artikel G5, lid 1, onder b, van de Kieswet, uiterlijk op de zesde dag na de dagtekening van deze kennisgeving in tweevoud worden ingediend bij de afdeling bestuursrechtspraak voornoemd, Postbus 20019, 2500 EA 's-Gravenhage.</text:p>
            <text:p text:style-name="last-al">Nadere inlichtingen betreffende de registratie worden verstrekt door Bureau verkiezingen, Crackstraat 2, 8441 ES Heerenveen.  </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Dinsdag 9 januari 2018 </text:span>
          </text:p>
          </text:section>
          <text:section text:name="ondertekening_id1-3-2-2-2">
            <text:p><text:span text:style-name="functie">De voorzitter van het centraal stembureau voornoemd,</text:span></text:p>
            <text:p><text:span text:style-name="ondertekening_naam">
            <text:span text:style-name="voornaam">T.J. van der</text:span>
            <text:span text:style-name="achternaam">Zwa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821</text:span><text:line-break/><text:date style:data-style-name="dag" text:fixed="true" text:date-value="2018-01-30"/><text:line-break/><text:date style:data-style-name="jaar" text:fixed="true" text:date-value="2018-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9821</text:span><text:date style:data-style-name="nicedate" text:fixed="true" text:date-value="2018-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9821</text:span><text:date style:data-style-name="nicedate" text:fixed="true" text:date-value="2018-01-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penbare kennisgeving registratie aanduiding politieke groepering</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30</meta:user-defined>
    <meta:user-defined meta:name="OVERHEIDop.publicationIssue">19821</meta:user-defined>
    <meta:user-defined meta:name="OVERHEIDop.GmbID/DC.identifier">gmb-2018-19821</meta:user-defined>
    <meta:user-defined meta:name="OVERHEID.TaxonomieBeleidsagenda/OVERHEID.category">Bestuur | Organisatie en beleid</meta:user-defined>
    <meta:user-defined meta:name="OVERHEID.Gemeente/DC.spatial">Heerenveen</meta:user-defined>
    <meta:user-defined meta:name="DC.source">artikel G 3, eerste lid, van de Kieswet;1.0:c:BWBR0004627&amp;artikel=G%203&amp;lid=1&amp;g=2017-12-01</meta:user-defined>
    <meta:user-defined meta:name="DC.source">artikel G 3, vijfde lid, van de Kieswet;1.0:c:BWBR0004627&amp;artikel=G%203&amp;lid=5&amp;g=2017-12-01</meta:user-defined>
    <meta:user-defined meta:name="DCTERMS.alternative">Openbare kennisgeving registratie aanduiding politieke groepering</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op.versieInformatie"/>
  </office:meta>
</office:document-meta>
</file>