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SCHOTERLANDSEWEG 76A HOORNSTERZWAAG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aanleggen van een uitrit op het perceel Schoterlandseweg 76A te Hoornsterzwaag (12 september 2018).</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6397</text:span><text:line-break/><text:date style:data-style-name="dag" text:fixed="true" text:date-value="2018-09-14"/><text:line-break/><text:date style:data-style-name="jaar" text:fixed="true" text:date-value="2018-09-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96397</text:span><text:date style:data-style-name="nicedate" text:fixed="true" text:date-value="2018-09-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96397</text:span><text:date style:data-style-name="nicedate" text:fixed="true" text:date-value="2018-09-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SCHOTERLANDSEWEG 76A HOORNSTERZWAAG</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9-14</meta:user-defined>
    <meta:user-defined meta:name="OVERHEIDop.publicationIssue">196397</meta:user-defined>
    <meta:user-defined meta:name="OVERHEIDop.GmbID/DC.identifier">gmb-2018-196397</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12TB 76a</meta:user-defined>
    <meta:user-defined meta:name="OVERHEIDop.woonplaats">Hoornsterzwaag</meta:user-defined>
    <meta:user-defined meta:name="OVERHEIDop.straatnaam">Schoterlandse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208457 557448</meta:user-defined>
    <meta:user-defined meta:name="OVERHEIDop.versieInformatie"/>
  </office:meta>
</office:document-meta>
</file>