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IENSTVERLENINGSHANDVEST behorende bij centrumregeling sociaal domein Flevoland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hoofdstuk_id1-3-2-2-1" text:style-name="hoofdstuk">
            <text:p text:style-name="hoofdstuk_kop"><text:span text:style-name="label"/> <text:span text:style-name="nr"/> Algemene bepalingen</text:p>
            <text:section text:name="artikel_id1-3-2-2-1-2" text:style-name="artikel">
              <text:p text:style-name="artikel_kop_titel"><text:span text:style-name="artikel_kop_label">Artikel</text:span> <text:span text:style-name="artikel_kop_nr">1</text:span> - begripsbepalingen</text:p>
              <text:p text:style-name="al">In dit dienstverleningshandvestwordt verstaan onder:</text:p>
              <text:p text:style-name="al">a. Aankoopcentrale: een aankoopcentrale zoals bedoeld in artikel 1 onder a van de</text:p>
              <text:p text:style-name="al">centrumregeling</text:p>
              <text:p text:style-name="al">b. Almere: de gemeente Almere in haar hoedanigheid van centrumgemeente;</text:p>
              <text:p text:style-name="al">c. centrumgemeente: de in de centrumregeling "Sociaal Domein Flevoland" aangewezen</text:p>
              <text:p text:style-name="al">gemeente, zijnde Almere;</text:p>
              <text:p text:style-name="al">d. college: college van burgemeester en wethouders;</text:p>
              <text:p text:style-name="al">e. deelnemer: een aan de centrumregeling Sociaal Domein Flevoland deelnemend college;</text:p>
              <text:p text:style-name="al">f. gemeenten: de gemeenten Almere, Dronten, Lelystad, Noordoostpolder, Urk en Zeewolde;</text:p>
              <text:p text:style-name="al">g. centrumregeling: de centrumregeling Sociaal Domein Flevoland;</text:p>
              <text:p text:style-name="al">h. regiogemeenten: de gemeenten Dronten, Lelystad, Noordoostpolder, Urk en Zeewolde;</text:p>
              <text:p text:style-name="al">i. inkoop: inkoop of subsidiëring;</text:p>
              <text:p text:style-name="al">j. handvest: dit Dienstverleningshandvest inclusief bijlagen behorende bij de centrumregeling</text:p>
              <text:p text:style-name="al">Sociaal Domein Flevoland;</text:p>
              <text:p text:style-name="al">k. t+1: het jaar volgend op het begrotingsjaar dat loopt van 1 januari tot en met 31 december.</text:p>
            </text:section>
            <text:section text:name="artikel_id1-3-2-2-1-3" text:style-name="artikel">
              <text:p text:style-name="artikel_kop_titel"><text:span text:style-name="artikel_kop_label">Artikel</text:span> <text:span text:style-name="artikel_kop_nr">2</text:span> - doel</text:p>
              <text:p text:style-name="al">Dit handvest werkt de afspraken in de centrumregeling nader uit.</text:p>
            </text:section>
            <text:section text:name="artikel_id1-3-2-2-1-4" text:style-name="artikel">
              <text:p text:style-name="artikel_kop_titel"><text:span text:style-name="artikel_kop_label">Artikel</text:span> <text:span text:style-name="artikel_kop_nr">3</text:span> - duur en wijziging</text:p>
              <text:p text:style-name="al">Dit handvest wordt aangegaan voor onbepaalde tijd en eens in de twee jaar geëvalueerd en zo</text:p>
              <text:p text:style-name="al">nodig geactualiseerd. Wijziging van dit handvest geschiedt conform artikel 7 derde lid van de</text:p>
              <text:p text:style-name="al">centrumregeling. Dit handvest eindigt van rechtswege bij opheffing van de centrumregeling.</text:p>
              <text:p text:style-name="al"/>
            </text:section>
            <text:p text:style-name="hoofdstuk_bottom"/>
          </text:section>
          <text:section text:name="hoofdstuk_id1-3-2-2-2" text:style-name="hoofdstuk">
            <text:p text:style-name="hoofdstuk_kop"><text:span text:style-name="label"/> <text:span text:style-name="nr"/> 2. Inhoud dienstverlening</text:p>
            <text:section text:name="artikel_id1-3-2-2-2-2" text:style-name="artikel">
              <text:p text:style-name="artikel_kop_titel"><text:span text:style-name="artikel_kop_label">Artikel</text:span> <text:span text:style-name="artikel_kop_nr">4-taken</text:span> </text:p>
              <text:p text:style-name="al">1. Almere voert taken uit voor de deelnemers op basis van artikel 4 van de centrumregeling;</text:p>
              <text:p text:style-name="al">2. Onder de taken bedoeld in het eerste lid vallen tenminste de taken zoals bedoeld in</text:p>
              <text:p text:style-name="al">artikel 4, derde lid van de centrumregeling, waaronder in ieder geval de inkoop van:</text:p>
              <text:p text:style-name="al">a. Jeugd residentieel;</text:p>
              <text:p text:style-name="al">b. Jeugdzorg Plus;</text:p>
              <text:p text:style-name="al">c. Pleegzorg;</text:p>
              <text:p text:style-name="al">d. Jeugdbescherming/Jeugdreclassering;</text:p>
              <text:p text:style-name="al">e. Veilig Thuis;</text:p>
              <text:p text:style-name="al">f. Jeugd-GGZ essentieel/top-specialistisch.</text:p>
              <text:p text:style-name="al">3. Onder de taken bedoeld in het eerste lid valt eveneens de uitvoering namens de</text:p>
              <text:p text:style-name="al">regiogemeenten van de centrumgemeentetaken in het kader van de Wet maatschappelijke</text:p>
              <text:p text:style-name="al">ondersteuning 2015, te weten:</text:p>
              <text:p text:style-name="al">a. Beschermd wonen;</text:p>
              <text:p text:style-name="al">b. Maatschappelijke opvang;</text:p>
              <text:p text:style-name="al">c. Openbare geestelijke gezondheidszorg (OGGZ);</text:p>
              <text:p text:style-name="al">d. Ondersteuning aan zwerfjongeren;</text:p>
              <text:p text:style-name="al">e. Vrouwenopvang (aanpak huiselijk geweld en kindermishandeling;</text:p>
              <text:p text:style-name="al">f. Nazorg ex-gedetineerden.</text:p>
              <text:p text:style-name="al">4. Andere taken dan bedoeld in dit artikel kunnen door een deelnemer of meerdere</text:p>
              <text:p text:style-name="al">deelnemers in een dienstverleningsovereenkomst in de zin van artikel 8 van de</text:p>
              <text:p text:style-name="al">centrumregeling worden opgedragen aan Almere.</text:p>
            </text:section>
            <text:section text:name="artikel_id1-3-2-2-2-3" text:style-name="artikel">
              <text:p text:style-name="artikel_kop_titel"><text:span text:style-name="artikel_kop_label">Artikel</text:span> <text:span text:style-name="artikel_kop_nr">5</text:span> - Innovatie en beleid</text:p>
              <text:p text:style-name="al">Deelnemers stemmen hun bovenlokale beleid betreffende het doel en belang in de zin van</text:p>
              <text:p text:style-name="al">artikel 2 van de centrumregeling zo veel als nodig is op elkaar af door middel van een</text:p>
              <text:p text:style-name="al">Strategische Agenda.</text:p>
            </text:section>
            <text:section text:name="artikel_id1-3-2-2-2-4" text:style-name="artikel">
              <text:p text:style-name="artikel_kop_titel"><text:span text:style-name="artikel_kop_label">Artikel</text:span> <text:span text:style-name="artikel_kop_nr">5</text:span> a - beleid ten aanzien van pleegzorg</text:p>
              <text:p text:style-name="al">1. Het woonplaatsbeginsel is ook van toepassing op:</text:p>
              <text:p text:style-name="al">a) extra benodigde ambulante hulp die in het pleeggezin plaatsvindt en die te maken</text:p>
              <text:p text:style-name="al">heeft met de opvoed- en begeleidingssituatie van het pleegkind;</text:p>
              <text:p text:style-name="al">b) de kosten van leerlingvervoer naar het onderwijs;</text:p>
              <text:p text:style-name="al">2 Conform de landelijke afspraken over het woonplaatsbeginsel is bij gezag door een</text:p>
              <text:p text:style-name="al">voogd het adres van de gezagsdrager bepalend.</text:p>
              <text:p text:style-name="al">3. Consequenties voor de schoolgang van pleegkinderen moet door de</text:p>
              <text:p text:style-name="al">pleegzorgaanbieder worden opgenomen in het gezinsplan/plan van aanpak en</text:p>
              <text:p text:style-name="al">maken onderdeel uit van het definitieve besluit om een kind in een pleeggezin te</text:p>
              <text:p text:style-name="al">plaatsen.</text:p>
              <text:p text:style-name="al">4. De gemeente van herkomst compenseert, indien aan de orde, de ontvangende</text:p>
              <text:p text:style-name="al">gemeente voor de volledige kosten van het leerlingvervoer.</text:p>
              <text:p text:style-name="al">5. Bij plaatsing na de teldatum van 1 oktober van enig jaar tot juni van het jaar</text:p>
              <text:p text:style-name="al">daaropvolgend stemt de gemeente van herkomst met de plaatselijke</text:p>
              <text:p text:style-name="al">onderwijsinstellingen af hoe de ontvangende onderwijsinstellingen voor</text:p>
              <text:p text:style-name="al">inkomstenderving worden gecompenseerd.</text:p>
              <text:p text:style-name="al">6. Dit artikel blijft geldig tot het moment van ingaan van de wijziging van het</text:p>
              <text:p text:style-name="al">woonplaatsbeginsel in de Jeugdwet.</text:p>
              <text:p text:style-name="al">
              <text:span text:style-name="nadrukvet">Artikel 6 - mandaatregeling en volmacht</text:span>
            </text:p>
              <text:p text:style-name="al">Artikel 6 - mandaatregeling en volmacht</text:p>
              <text:p text:style-name="al">1. De bestuursorganen van de regiogemeenten dragen zorg voor het verlenen van mandaten en</text:p>
              <text:p text:style-name="al">toereikende volmachten overeenkomstig de bij dit Dienstverleningshandvest gevoegde bijlage</text:p>
              <text:p text:style-name="al">(Bijlage I-Mandaat) opdat de bestuursorganen van Almere respectievelijk Almere, hun taken op</text:p>
              <text:p text:style-name="al">grond van de centrumregeling en dit handvest adequaat kunnen uitvoeren;</text:p>
              <text:p text:style-name="al">2. De bestuursorganen van Almere respectievelijk Almere stemmen in met de ter uitvoering van</text:p>
              <text:p text:style-name="al">het eerste lid gegeven mandaten en volmachten.</text:p>
            </text:section>
            <text:p text:style-name="hoofdstuk_bottom"/>
          </text:section>
          <text:section text:name="hoofdstuk_id1-3-2-2-3" text:style-name="hoofdstuk">
            <text:p text:style-name="hoofdstuk_kop"><text:span text:style-name="label"/> <text:span text:style-name="nr"/> 3. Kwaliteit van de dienstverlening</text:p>
            <text:section text:name="artikel_id1-3-2-2-3-2" text:style-name="artikel">
              <text:p text:style-name="artikel_kop_titel"><text:span text:style-name="artikel_kop_label">Artikel</text:span> <text:span text:style-name="artikel_kop_nr">7</text:span> - kwaliteitsniveau</text:p>
              <text:p text:style-name="al">Almere draagt er in ieder geval zorg voor dat de dienstverlening op grond van de centrumregeling:</text:p>
              <text:p text:style-name="al">1. conform het door Almere vastgestelde inkoop- en subsidiebeleid plaatsvindt;</text:p>
              <text:p text:style-name="al">2. voldoet aan kwaliteitseisen die voortvloeien uit wet- en regelgeving;</text:p>
              <text:p text:style-name="al">3. voldoet aan overheidseisen betreffende financiering.</text:p>
            </text:section>
            <text:section text:name="artikel_id1-3-2-2-3-3" text:style-name="artikel">
              <text:p text:style-name="artikel_kop_titel"><text:span text:style-name="artikel_kop_label">Artikel</text:span> <text:span text:style-name="artikel_kop_nr">8</text:span> - inkoopplannen jeugd en Wmo</text:p>
              <text:p text:style-name="al">1. Almere doet elk jaar uiterlijk in juni een voorstel voor een inkoopplan jeugd en een voorstel</text:p>
              <text:p text:style-name="al">voor een inkoopplan Wmo, die beiden gelden voor het daaropvolgende jaar;</text:p>
              <text:p text:style-name="al">2. De regiogemeenten verstrekken met het oog op de voorbereiding van het inkoopplan jeugd</text:p>
              <text:p text:style-name="al">en het inkoopplan Wmo uiterlijk in mei de door Almere gevraagde gegevens;</text:p>
              <text:p text:style-name="al">3. De deelnemers bepalen gezamenlijk welke zorg wordt ingekocht of gesubsidieerd;</text:p>
              <text:p text:style-name="al">a. Hiertoe worden in ieder geval in het vast te stellen inkoopplan jeugd de volgende</text:p>
              <text:p text:style-name="al">onderwerpen opgenomen::</text:p>
              <text:p text:style-name="al">« geraamde inkoopvolumes per deelnemer;</text:p>
              <text:p text:style-name="al">» geraamde werkelijke uitvoeringskosten uitgaande van het gezamenlijk delen</text:p>
              <text:p text:style-name="al">van de kosten voor personele bezetting;</text:p>
              <text:p text:style-name="al">« de verdeling van de werkelijke uitvoeringskosten over de deelnemers, waarbij</text:p>
              <text:p text:style-name="al">wordt uitgegaan van een verdeling naar rato van het aandeel van elke</text:p>
              <text:p text:style-name="al">deelnemer in de aankoop van het totale regionale zorgvolume;</text:p>
              <text:p text:style-name="al">» inhoudelijke beleidsuitgangspunten zoals geformuleerd in het Regionaal</text:p>
              <text:p text:style-name="al">Beleidsplan en de vertaling ervan in beoogde inkoopafspraken;</text:p>
              <text:p text:style-name="al">» inkoopstrategie en tariefstrategie per zorgfunctie;</text:p>
              <text:p text:style-name="al">» geraamde financieel inkoopvolume per zorgfunctie per deelnemer;</text:p>
              <text:p text:style-name="al">» jaarplanning voor uitvoering van de inkoop.</text:p>
              <text:p text:style-name="al">b. Hiertoe worden in ieder geval in het vast te stellen inkoopplan Wmo de volgende</text:p>
              <text:p text:style-name="al">onderwerpen opgenomen:</text:p>
              <text:p text:style-name="al">» de volumes per voorziening die worden gefinancierd;</text:p>
              <text:p text:style-name="al">» de (verhouding tussen) inzet van regionale middelen en lokale middelen ten</text:p>
              <text:p text:style-name="al">behoeve van regionale voorzieningen;</text:p>
              <text:p text:style-name="al">» geraamde uitvoeringskosten;</text:p>
              <text:p text:style-name="al">» jaarplanning voor uitvoering van de inkoop.</text:p>
              <text:p text:style-name="al">4. Het inkoopplan jeugd is vastgesteld nadat elke deelnemer bestuurlijk heeft ingestemd met</text:p>
              <text:p text:style-name="al">de hierin opgenomen inkoopvolumes, voor zover deze betrekking hebben op de eigen</text:p>
              <text:p text:style-name="al">gemeente, en alle deelnemers hebben ingestemd met de overige onderdelen van dit plan.</text:p>
              <text:p text:style-name="al">5. Het inkoopplan Wmo is vastgesteld wanneer deelnemers hierover bestuurlijke</text:p>
              <text:p text:style-name="al">overeenstemming hebben bereikt, onder voorbehoud van besluitvorming door de</text:p>
              <text:p text:style-name="al">gemeenteraad van Almere.</text:p>
              <text:p text:style-name="al">6. Almere en de regiogemeenten kunnen na het vaststellen van de</text:p>
              <text:p text:style-name="al">inkoopplannen een wijzigingsvoorstel doen dat overeenkomstig lid 4 en lid 5</text:p>
              <text:p text:style-name="al">van dit artikel kan worden vastgesteld.</text:p>
            </text:section>
            <text:section text:name="artikel_id1-3-2-2-3-4" text:style-name="artikel">
              <text:p text:style-name="artikel_kop_titel"><text:span text:style-name="artikel_kop_label">Artikel</text:span> <text:span text:style-name="artikel_kop_nr">9</text:span> - inrichting regionale samenwerking</text:p>
              <text:p text:style-name="al">Deelnemers beschrijven in een jaarlijks te actualiseren inrichtingsplan de wijze waarop de regionale</text:p>
              <text:p text:style-name="al">samenwerking wordt ingericht en ingevuld. Het inrichtingsplan beschrijft de inrichting van, de sturing</text:p>
              <text:p text:style-name="al">op en de lokale afstemming met betrekking tot:</text:p>
              <text:p text:style-name="al">a. de regionale uitvoering door de aankoopcentrale en de centrumgemeente;</text:p>
              <text:p text:style-name="al">b. de regionale ontwikkeling van beleid en strategie;</text:p>
              <text:p text:style-name="al">c. het regionale bestuurlijk en ambtelijk overleg.</text:p>
            </text:section>
            <text:section text:name="artikel_id1-3-2-2-3-5" text:style-name="artikel">
              <text:p text:style-name="artikel_kop_titel"><text:span text:style-name="artikel_kop_label">Artikel</text:span> <text:span text:style-name="artikel_kop_nr">10</text:span> - niet-nakoming en aansprakelijkheid</text:p>
              <text:p text:style-name="al">1. Wanneer de in de centrumregeling of in dit handvest opgenomen verplichtingen geheel of</text:p>
              <text:p text:style-name="al">gedeeltelijk volgens de afgesproken omvang, tijdstippen of kwaliteit niet worden uitgevoerd of</text:p>
              <text:p text:style-name="al">kunnen worden uitgevoerd, dan treden deelnemers met elkaar in overleg in het</text:p>
              <text:p text:style-name="al">Directeurenoverleg Sociaal Domein. In dit overleg wordt in ieder geval de oorzaak van de</text:p>
              <text:p text:style-name="al">tekortkoming besproken.</text:p>
              <text:p text:style-name="al">2. Indien de oorzaak aan de zijde van Almere ligt, stelt de deelnemer c.q. stellen de deelnemers</text:p>
              <text:p text:style-name="al">in dit overleg Almere in staat om de geconstateerde onvolkomenheden in de uitvoering van</text:p>
              <text:p text:style-name="al">de dienstverlening binnen een redelijke termijn op te lossen.</text:p>
              <text:p text:style-name="al">3. Indien zulks, in verband met de aard en omvang van de geconstateerde onvolkomenheden</text:p>
              <text:p text:style-name="al">noodzakelijk is, draagt Almere binnen vier weken na het in lid 1 bedoelde overleg zorg voor</text:p>
              <text:p text:style-name="al">een verbeterplan, waarin in ieder geval de concrete verbeterpunten en het minimaal gewenste</text:p>
              <text:p text:style-name="al">resultaat staat beschreven.</text:p>
              <text:p text:style-name="al">4. Als nakoming door een deelnemer blijvend onmogelijk is en/of een deelnemer al dan niet</text:p>
              <text:p text:style-name="al">van rechtswege in verzuim is, dan is er sprake van een geschil als bedoeld in artikel 15 van</text:p>
              <text:p text:style-name="al">de centrumregeling, zodra dit door een deelnemer schriftelijk aan de overige deelnemers</text:p>
              <text:p text:style-name="al">kenbaar is gemaakt.</text:p>
              <text:p text:style-name="al">5. De deelnemer die toerekenbaar tekortschiet in de nakoming van op hem rustende</text:p>
              <text:p text:style-name="al">verplichtingen, is tegenover de andere deelnemer of deelnemers aansprakelijk voor de door</text:p>
              <text:p text:style-name="al">hen, als gevolg van de toerekenbare tekortkoming, geleden dan wel te lijden schade.</text:p>
            </text:section>
            <text:p text:style-name="hoofdstuk_bottom"/>
          </text:section>
          <text:section text:name="hoofdstuk_id1-3-2-2-4" text:style-name="hoofdstuk">
            <text:p text:style-name="hoofdstuk_kop"><text:span text:style-name="label"/> <text:span text:style-name="nr"/> 4. Financiën</text:p>
            <text:section text:name="artikel_id1-3-2-2-4-2" text:style-name="artikel">
              <text:p text:style-name="artikel_kop_titel"><text:span text:style-name="artikel_kop_label">Artikel</text:span> <text:span text:style-name="artikel_kop_nr">11</text:span> - bevoorschotting inkoop- en subsidiëring</text:p>
              <text:p text:style-name="al">1. Het voorschot als bedoeld in artikel 6. lid 2 van de centrumregeling wordt op basis van</text:p>
              <text:p text:style-name="al">kwartaalfacturen door de deelnemers overgemaakt aan Almere.</text:p>
              <text:p text:style-name="al">2. Eventuele losse verrekeningen worden aan de regiogemeenten gefactureerd binnen 14 dagen</text:p>
              <text:p text:style-name="al">na levering van de producten of diensten. De betalingstermijn voor de factuur is 14 dagen.</text:p>
              <text:p text:style-name="al">3. In februari t+1 van ieder jaar stuurt Almere elke regiogemeente een concept eindafrekening</text:p>
              <text:p text:style-name="al">betreffende de daadwerkelijk geleverde inkoop- en subsidiëring ter controle. De</text:p>
              <text:p text:style-name="al">regiogemeenten laten binnen 14 dagen weten of zij het eens zijn met de concept</text:p>
              <text:p text:style-name="al">eindafrekening. Voor 31 maartt+1 van ieder jaar stuurt Almere de definitieve afrekening naar de</text:p>
              <text:p text:style-name="al">regiogemeenten inclusief voldoende specificaties voor de accountantscontrole van de</text:p>
              <text:p text:style-name="al">jaarrekening en de IV-3 matrix.</text:p>
              <text:p text:style-name="al">4. De betalingstermijn voor de eindafrekening is binnen 14 dagen vanaf de factuurdatum.</text:p>
            </text:section>
            <text:section text:name="artikel_id1-3-2-2-4-3" text:style-name="artikel">
              <text:p text:style-name="artikel_kop_titel"><text:span text:style-name="artikel_kop_label">Artikel</text:span> <text:span text:style-name="artikel_kop_nr">12</text:span> - inzet rijksuitkeringen regionale Wmo-taken</text:p>
              <text:p text:style-name="al">1. De centrumgemeente ontvangt op grond van de Wmo 2015 rijksuitkeringen voor de regionale</text:p>
              <text:p text:style-name="al">Wmo-taken en zet deze uitkeringen voor de betreffende taken in.</text:p>
              <text:p text:style-name="al">2. Als bepaald in artikel 8 van dit handvest wordt jaarlijks een inkoopplan Wmo op- en vastgesteld,</text:p>
              <text:p text:style-name="al">waarin is aangegeven voor welke regionale voorzieningen de rijksuitkeringen worden ingezet. In</text:p>
              <text:p text:style-name="al">geval van overschotten of tekorten binnen de rijksuitkeringen worden door Almere</text:p>
              <text:p text:style-name="al">wijzigingsvoorstellen gedaan om gezamenlijk te bespreken, conform artikel 8 lid 6.</text:p>
            </text:section>
            <text:section text:name="artikel_id1-3-2-2-4-4" text:style-name="artikel">
              <text:p text:style-name="artikel_kop_titel"><text:span text:style-name="artikel_kop_label">Artikel</text:span> <text:span text:style-name="artikel_kop_nr">13-uitvoeringskosten</text:span> aankoopcentrale en overige uitvoeringskosten</text:p>
              <text:p text:style-name="al">1. De bijdrage per regiogemeente in de uitvoeringskosten van de aankoopcentrale, als bedoeld in</text:p>
              <text:p text:style-name="al">artikel 6, eerste lid van de centrumregeling, alsmede de overige uitvoeringskosten,</text:p>
              <text:p text:style-name="al">wordenberekend aan de hand van de verhouding van het in te kopen zorgaanbod tussen de</text:p>
              <text:p text:style-name="al">gemeenten;</text:p>
              <text:p text:style-name="al">2. De bijdrage wordt gelijk met de bevoorschotting van het ingekochte en gesubsidieerde</text:p>
              <text:p text:style-name="al">inkoopvolume overgemaakt aan Almere;</text:p>
              <text:p text:style-name="al">3. Almere rekent met de regiogemeenten af op basis van de werkelijk gemaakte</text:p>
              <text:p text:style-name="al">uitvoeringskosten. Geprognotiseerde afwijkingen van de uitvoeringskosten worden vooraf</text:p>
              <text:p text:style-name="al">gemeld. Uitvoeringskosten en andere regionale kosten worden separaat gemeld, begroot en</text:p>
              <text:p text:style-name="al">verantwoord.</text:p>
              <text:p text:style-name="al">4. In februari t+1 van ieder jaar stuurt Almere elke regiogemeente een eindafrekening</text:p>
              <text:p text:style-name="al">betreffende de daadwerkelijk gemaakte uitvoeringskosten, inclusief eventueel meerwerk</text:p>
              <text:p text:style-name="al">conform individuele dienstverleningsovereenkomsten;</text:p>
              <text:p text:style-name="al">5. De betalingstermijn voor de factuur is binnen 14 dagen vanaf de factuurdatum.</text:p>
            </text:section>
            <text:section text:name="artikel_id1-3-2-2-4-5" text:style-name="artikel">
              <text:p text:style-name="artikel_kop_titel"><text:span text:style-name="artikel_kop_label">Artikel</text:span> <text:span text:style-name="artikel_kop_nr">14</text:span> - uitvoeringskosten centrumgemeente regionale Wmo-taken</text:p>
              <text:p text:style-name="al">Jaarlijks, bij het vaststellen van het inkoopplan Wmo, wordt door de deelnemers bepaald welke</text:p>
              <text:p text:style-name="al">uitvoeringskosten met de rijksuitkeringen worden gedekt. Hierbij wordt zo veel mogelijk gestreefd</text:p>
              <text:p text:style-name="al">naar meerjarige afspraken ten aanzien van de structurele taken.</text:p>
            </text:section>
            <text:section text:name="artikel_id1-3-2-2-4-6" text:style-name="artikel">
              <text:p text:style-name="artikel_kop_titel"><text:span text:style-name="artikel_kop_label">Artikel</text:span> <text:span text:style-name="artikel_kop_nr">15</text:span> - managementrapportages</text:p>
              <text:p text:style-name="al">1. Almere verstrekt de regiogemeente tenminste elk kwartaal geanalyseerde</text:p>
              <text:p text:style-name="al">managementrapportages over de voortgang en realisatie van respectievelijk het inkoopplan</text:p>
              <text:p text:style-name="al">jeugd en het inkoopplan Wmo..</text:p>
              <text:p text:style-name="al">2. Na het verschijnen van de managementrapportages vindt op initiatief van Almere een</text:p>
              <text:p text:style-name="al">ambtelijk overleg over deze rapportages plaats met alle deelnemers.</text:p>
              <text:p text:style-name="al">3. Almere en de regiogemeenten verstrekken elkaar per kwartaal de voor de</text:p>
              <text:p text:style-name="al">managementrapportages relevante gegevens.</text:p>
              <text:p text:style-name="al">4. De managementrapportages verschijnen ten minste twee keer per jaar in een</text:p>
              <text:p text:style-name="al">uitgebreide vorm waarin tenminste de volgende onderwerpen zijn opgenomen:</text:p>
              <text:p text:style-name="al">a. Realisatie van het inkoopplan m.b.t. inkoop- en tariefstrategie (alleen in</text:p>
              <text:p text:style-name="al">rapportage over 1e kwartaal);</text:p>
              <text:p text:style-name="al">b. Financiële realisatie van het gebruik per zorgfunctie gekoppeld aan het begrote</text:p>
              <text:p text:style-name="al">financiële inkoopvolume zoals vastgelegd in het inkoopplan (voor zover</text:p>
              <text:p text:style-name="al">beschikbaar);</text:p>
              <text:p text:style-name="al">c. Overzicht van substantiële afwijkingen en (financiële) aandachtspunten per</text:p>
              <text:p text:style-name="al">gemeente aan de hand van de financiële realisatie;</text:p>
              <text:p text:style-name="al">d. Overzicht van inhoudelijke risico's en aandachtspunten die volgen uit</text:p>
              <text:p text:style-name="al">contractmanagement van aanbieders (indien relevant).</text:p>
              <text:p text:style-name="al">5. De managementrapportages verschijnen maximaal twee keer per jaar in een lightversie</text:p>
              <text:p text:style-name="al">waarin tenminste de volgende onderwerpen zijn opgenomen:</text:p>
              <text:p text:style-name="al">a. Overzicht van substantiële afwijkingen en (financiële) aandachtspunten per</text:p>
              <text:p text:style-name="al">gemeente aan de hand van de financiële realisatie;</text:p>
              <text:p text:style-name="al">b. Financiële realisatie van het gebruik per zorgfunctie gekoppeld aan het begrote</text:p>
              <text:p text:style-name="al">financiële inkoopvolume zoals vastgelegd in het inkoopplan (voor zover</text:p>
              <text:p text:style-name="al">beschikbaar).</text:p>
            </text:section>
            <text:section text:name="artikel_id1-3-2-2-4-7" text:style-name="artikel">
              <text:p text:style-name="artikel_kop_titel"><text:span text:style-name="artikel_kop_label">Artikel</text:span> <text:span text:style-name="artikel_kop_nr">16-verantwoording</text:span> </text:p>
              <text:p text:style-name="al">Almere is verantwoordelijk voor het aan de deelnemers verstrekken van alle uit hoofde van wet- en</text:p>
              <text:p text:style-name="al">regelgeving verplichte gegevens ter verantwoording van de op basis van de centrumregeling uit te</text:p>
              <text:p text:style-name="al">voeren taken en op zodanige wijze dat er per regiogemeente een controleverklaring door de</text:p>
              <text:p text:style-name="al">accountant van Almere afgegeven kan worden. Almere zal iedere partij waarmee ter uitvoering van</text:p>
              <text:p text:style-name="al">de in artikel 4 van dit handvest genoemde taken een inkoop- of subsidierelatie is aangegaan een</text:p>
              <text:p text:style-name="al">controle protocol verstrekken op basis van de materialiteit in afstemming met de materialiteitseisen</text:p>
              <text:p text:style-name="al">van de regiogemeenten.</text:p>
            </text:section>
            <text:section text:name="artikel_id1-3-2-2-4-8" text:style-name="artikel">
              <text:p text:style-name="artikel_kop_titel"><text:span text:style-name="artikel_kop_label">Artikel</text:span> <text:span text:style-name="artikel_kop_nr">17</text:span> - uittreden</text:p>
              <text:p text:style-name="al">1. Een deelnemer die uittreedt ontvangt conform artikel 11, lid 5 van de centrumregeling een</text:p>
              <text:p text:style-name="al">eindafrekening met een verrekening van de voorschotten en de daadwerkelijk gemaakte en te</text:p>
              <text:p text:style-name="al">maken kosten;</text:p>
              <text:p text:style-name="al">2. In de in het eerste lid bedoelde eindafrekening worden ook de kosten opgenomen die verband</text:p>
              <text:p text:style-name="al">houden met de uittreding;</text:p>
              <text:p text:style-name="al">3. Indien een deelnemer (de omvang van) het voor uitvoering van de jeugdzorgtaken gevraagde</text:p>
              <text:p text:style-name="al">opdrachtvolume structureel wil verlagen, is de deelnemer de daarmee verband houdende</text:p>
              <text:p text:style-name="al">frictiekosten verschuldigd aan Almere;</text:p>
              <text:p text:style-name="al">4. De in het tweede en derde lid bedoelde kosten worden vastgesteld door een door Almere</text:p>
              <text:p text:style-name="al">en de uittredende deelnemer gezamenlijk aan te wijzen deskundige.</text:p>
            </text:section>
            <text:section text:name="artikel_id1-3-2-2-4-9" text:style-name="artikel">
              <text:p text:style-name="artikel_kop_titel"><text:span text:style-name="artikel_kop_label">Artikel</text:span> <text:span text:style-name="artikel_kop_nr">18-vervallen</text:span> Dienstverleningshandvest</text:p>
              <text:p text:style-name="al">Dit Dienstverleningshandvest komt in de plaats van het in november/december 2014 getekende</text:p>
              <text:p text:style-name="al">Dienstverleningshandvest en treedt in werking op de eerste dag van de maand volgend op die</text:p>
              <text:p text:style-name="al">waarop de laatste gemeente dit Dienstverleningshandvest heeft getekend en heeft bekendgemaakt</text:p>
              <text:p text:style-name="al">in het gemeenteblad van elk van de afzonderlijke gemeenten. Almere zal de deelnemers schriftelijk</text:p>
              <text:p text:style-name="al">over deze dag in kennis stellen.</text:p>
              <text:p text:style-name="al"/>
              <text:p text:style-name="al">
              <text:span text:style-name="nadrukvet">Dienstverleningshandvest - Bijlage I</text:span>
            </text:p>
              <text:p text:style-name="al"/>
              <text:p text:style-name="al">
              <text:span text:style-name="nadrukvet">Onderwerp</text:span>
            </text:p>
              <text:p text:style-name="al">Mandaat Centrumregeling Sociaal Domein Flevoland en Dienstverleningshandvest</text:p>
              <text:p text:style-name="al"/>
              <text:p text:style-name="al">De colleges van burgemeester en wethouders en de burgemeesters van de gemeenten Dronten,</text:p>
              <text:p text:style-name="al">Lelystad, Noordoostpolder, Urk en Zeewolde, een ieder voor zover het hun gemeente en</text:p>
              <text:p text:style-name="al">bevoegdheid betreft,</text:p>
              <text:p text:style-name="al">gelet op artikel 171 Gemeentewet,</text:p>
              <text:p text:style-name="al">gelet op afdeling 10.1.1 van de Awb, artikel 5 van de Centrumregeling Sociaal Domein Flevoland en</text:p>
              <text:p text:style-name="al">artikel 6 van het Dienstverleningshandvest,</text:p>
              <text:p text:style-name="al">overwegende dat dit mandaat enkel de bevoegdheden omvat zoals die zijn opgenomen in de</text:p>
              <text:p text:style-name="al">Centrumregeling Sociaal Domein Flevoland en het bijbehorende Dienstverleningshandvest,</text:p>
              <text:p text:style-name="al">stellen ten behoeve van het college van burgemeester en wethouders en de burgemeester van</text:p>
              <text:p text:style-name="al">Almere de navolgende bevoegdheden vast:</text:p>
              <text:p text:style-name="al">1. Het verlenen van mandaat om, binnen de afspraken zoals die zijn vastgelegd in de</text:p>
              <text:p text:style-name="al">Centrumregeling Sociaal Domein Flevoland met het bijbehorende</text:p>
              <text:p text:style-name="al">Dienstverleningshandvest, uitsluitend voor de daarin opgenomen taken en bevoegdheden,</text:p>
              <text:p text:style-name="al">alle besluiten te nemen die noodzakelijk zijn voor een goede uitvoering daarvan, met de</text:p>
              <text:p text:style-name="al">bevoegdheid tot ondermandaat. Dit besluit omvat -tevens doch niet uitsluitend- de taken en</text:p>
              <text:p text:style-name="al">bevoegdheden ten aanzien van de in het Dienstverleningshandvest opgenomen domeinen:</text:p>
              <text:p text:style-name="al">a. het nemen van besluiten in primo en op bezwaar;</text:p>
              <text:p text:style-name="al">b. het uitoefenen van de bevoegdheid tot het verzoeken om voorlopige voorziening of</text:p>
              <text:p text:style-name="al">het instellen van (hoger) beroep;</text:p>
              <text:p text:style-name="al">c. het aanwijzen van personen die daartoe door burgemeester en wethouders van</text:p>
              <text:p text:style-name="al">Almere zijn aangewezen als personen die belast zijn met het houden van toezicht</text:p>
              <text:p text:style-name="al">op de naleving van het bepaalde bij of krachtens de Wet maatschappelijke</text:p>
              <text:p text:style-name="al">ondersteuning 2015 voor zover dit ziet op besluiten ten aanzien van PGB ten</text:p>
              <text:p text:style-name="al">behoeve van beschermd wonen.</text:p>
              <text:p text:style-name="al">2. Het machtigen om, binnen de afspraken zoals die zijn vastgelegd in de Centrumregeling</text:p>
              <text:p text:style-name="al">Sociaal Domein Flevoland met het bijbehorende Dienstverleningshandvest, uitsluitend voor</text:p>
              <text:p text:style-name="al">de daarin opgenomen taken en bevoegdheden, alle vereiste en gewenste feitelijke</text:p>
              <text:p text:style-name="al">handelingen te verrichten. Dit besluit omvat -tevens doch niet uitsluitend- de handelingen</text:p>
              <text:p text:style-name="al">ten aanzien van de in het Dienstverleningshandvest opgenomen domeinen:</text:p>
              <text:p text:style-name="al">het voeren van verweer en het verrichten van proceshandelingen.</text:p>
              <text:p text:style-name="al">3. Het verlenen van volmacht om, binnen de afspraken zoals die zijn vastgelegd in de</text:p>
              <text:p text:style-name="al">Centrumregeling Sociaal Domein Flevoland met het bijbehorende</text:p>
              <text:p text:style-name="al">Dienstverleningshandvest, uitsluitend voor de daarin opgenomen taken en bevoegdheden,</text:p>
              <text:p text:style-name="al">de vereiste en gewenste rechtshandelingen te verrichten. Met de bevoegdheid tot</text:p>
              <text:p text:style-name="al">ondervolmacht. Dit besluit omvat -tevens doch niet uitsluitend- de rechtshandelingen ten</text:p>
              <text:p text:style-name="al">aanzien van de in het Dienstverleningshandvest opgenomen domeinen:</text:p>
              <text:p text:style-name="al">het afsluiten van overeenkomsten voor de inkoop van diensten en producten.</text:p>
              <text:p text:style-name="al">Slotbepalingen</text:p>
              <text:p text:style-name="al">4. Mandaten, machtigingen en volmachten aan de gemeente Almere van voor de datum van</text:p>
              <text:p text:style-name="al">de vaststelling van dit besluit worden ingetrokken.</text:p>
              <text:p text:style-name="al">5. Mandaten, machtigingen en volmachten krachtens deze bijlage vervallen direct van</text:p>
              <text:p text:style-name="al">rechtswege, indien de Centrumregeling Sociaal Domein Flevoland wordt beëindigd; of</text:p>
              <text:p text:style-name="al">vervallen voor een partij, indien deze partij geen onderdeel meer uitmaakt van de</text:p>
              <text:p text:style-name="al">Centrumregeling Sociaal Domein Flevoland, tenzij anders overeengekomen.</text:p>
              <text:p text:style-name="al">6. Deze bijlage wordt genoemd; "Mandaat Centrumregeling Sociaal Domein Flevoland en</text:p>
              <text:p text:style-name="al">Dienstverleningshandvest".</text:p>
            </text:section>
            <text:p text:style-name="hoofdstuk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Aldus besloten door</text:span></text:p>
            <text:p><text:span text:style-name="functie">HET COLLEGE VAN BURGEMEESTER EN WETHOUDERS VAN DE GEMEENTE URK</text:span></text:p>
            <text:p><text:span text:style-name="functie">in de vergadering van 22 mei 2018</text:span></text:p>
            <text:p><text:span text:style-name="functie">de secretaris, de burgemeester,</text:span></text:p>
            <text:p><text:span text:style-name="functie">T.B. Juk P.C. van Maaren</text:span></text:p>
            <text:p><text:span text:style-name="functie">Alsmede de BURGEMEESTER VAN DE GEMEENTE URK</text:span></text:p>
            <text:p><text:span text:style-name="functie">P.C. van Maaren</text:span></text:p>
            <text:p><text:span text:style-name="functie"/></text:p>
          </text:section>
        </text:section>
        <text:section text:name="bijlage_id1-3-2-4" text:style-name="bijlage">
          <text:p text:style-name="bijlage_top"/>
          <text:p text:style-name="hoofdstuk_kop"><text:span text:style-name="label"/> <text:span text:style-name="nr"/> </text:p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rk</text:p>
            </table:table-cell>
            <table:table-cell office:value-type="string" table:style-name="header.C">
              <text:p text:style-name="headerright"><text:span text:style-name="nr">Nr. 195092</text:span><text:line-break/><text:date style:data-style-name="dag" text:fixed="true" text:date-value="2018-09-13"/><text:line-break/><text:date style:data-style-name="jaar" text:fixed="true" text:date-value="2018-09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95092</text:span><text:date style:data-style-name="nicedate" text:fixed="true" text:date-value="2018-09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95092</text:span><text:date style:data-style-name="nicedate" text:fixed="true" text:date-value="2018-09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DIENSTVERLENINGSHANDVEST behorende bij centrumregeling sociaal domein Flevoland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9-13</meta:user-defined>
    <meta:user-defined meta:name="OVERHEIDop.publicationIssue">195092</meta:user-defined>
    <meta:user-defined meta:name="OVERHEIDop.GmbID/DC.identifier">gmb-2018-195092</meta:user-defined>
    <meta:user-defined meta:name="OVERHEID.TaxonomieBeleidsagenda/OVERHEID.category">Zorg en gezondheid | Organisatie en beleid</meta:user-defined>
    <meta:user-defined meta:name="OVERHEID.Gemeente/DC.spatial">Urk</meta:user-defined>
    <meta:user-defined meta:name="DC.source">N.v.t.;</meta:user-defined>
    <meta:user-defined meta:name="OVERHEIDop.referentienummer">2018.03358</meta:user-defined>
    <meta:user-defined meta:name="DCTERMS.alternative">Dienstverleningshandvest</meta:user-defined>
    <meta:user-defined meta:name="OVERHEID.Organisatietype/OVERHEID.organisationType">gemeente</meta:user-defined>
    <meta:user-defined meta:name="OVERHEID.Informatietype/DC.type">officiële publicatie</meta:user-defined>
    <meta:user-defined meta:name="OVERHEID.Gemeente/DC.creator">Urk</meta:user-defined>
    <dc:language>nl</dc:language>
    <meta:user-defined meta:name="OVERHEIDgvop.Informatietype/DC.type">Beleidsregels</meta:user-defined>
    <meta:user-defined meta:name="OVERHEID.Gemeente/DCTERMS.publisher">Urk</meta:user-defined>
    <meta:user-defined meta:name="OVERHEID.Gemeente/OVERHEID.authority">Urk</meta:user-defined>
    <meta:user-defined meta:name="OVERHEIDop.versieInformatie"/>
  </office:meta>
</office:document-meta>
</file>