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 Regeling commissie bezwaarschrif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Rectificatie <text:a xlink:href="https://zoek.officielebekendmakingen.nl/gmb-2018-164845.html" xlink:type="simple"><text:span text:style-name="nadrukondlijn">Gemeenteblad 2018, nr. 164845</text:span></text:a> 31 juli 2018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In de publicatie is het volgende verkeerd opgenomen:</text:p>
            <text:p text:style-name="al">De secretaris,</text:p>
            <text:p text:style-name="al">De heer J. van Leeuwenstein</text:p>
            <text:p text:style-name="al"/>
            <text:p text:style-name="al">Dit moet zijn:</text:p>
            <text:p text:style-name="al">De secretaris,</text:p>
            <text:p text:style-name="al">De heer J. van Leeuwestijn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3755</text:span><text:line-break/><text:date style:data-style-name="dag" text:fixed="true" text:date-value="2018-09-12"/><text:line-break/><text:date style:data-style-name="jaar" text:fixed="true" text:date-value="2018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3755</text:span><text:date style:data-style-name="nicedate" text:fixed="true" text:date-value="2018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93755</text:span><text:date style:data-style-name="nicedate" text:fixed="true" text:date-value="2018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Wijziging Regeling commissie bezwaarschrift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9-12</meta:user-defined>
    <meta:user-defined meta:name="OVERHEIDop.publicationIssue">193755</meta:user-defined>
    <meta:user-defined meta:name="OVERHEIDop.GmbID/DC.identifier">gmb-2018-193755</meta:user-defined>
    <meta:user-defined meta:name="OVERHEID.TaxonomieBeleidsagenda/OVERHEID.category">Bestuur | Organisatie en beleid</meta:user-defined>
    <meta:user-defined meta:name="OVERHEID.TaxonomieBeleidsagenda/OVERHEID.category">Recht | Organisatie en beleid</meta:user-defined>
    <meta:user-defined meta:name="OVERHEID.Gemeente/DC.spatial">Heerenveen</meta:user-defined>
    <meta:user-defined meta:name="DC.source">N.v.t.;</meta:user-defined>
    <meta:user-defined meta:name="DCTERMS.alternative">Wijziging Regeling commissie bezwaarschriften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Heerenveen</meta:user-defined>
    <dc:language>nl</dc:language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op.versieInformatie"/>
  </office:meta>
</office:document-meta>
</file>