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3 september 2018</text:p>
            <text:p text:style-name="tussenkopcur">Tijd: 20.30 – 22.00 uur</text:p>
            <text:p text:style-name="tussenkopcur">Plaats: Vergaderkamer 12/13, gemeentehuis Heerenveen</text:p>
            <text:p text:style-name="tussenkopcur">Agenda:</text:p>
            <text:p text:style-name="common-al"/>
            <text:p text:style-name="common-al">1. Opening</text:p>
            <text:p text:style-name="common-al">2. Vaststelling agenda</text:p>
            <text:p text:style-name="common-al">3a Besluitenlijst van de openbare vergadering van 2 juli 2018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GR SW Fryslân – eerste begrotingswijziging 2018</text:p>
            <text:p text:style-name="common-al">7. Benoeming twee leden van de Raad van Toezicht Stichting Ambion</text:p>
            <text:p text:style-name="common-al">8. Jaarrekening 2017 Stichting Primair Onderwijs De Basis</text:p>
            <text:p text:style-name="common-al">9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nl/" xlink:type="simple">www.gemeenteraadheerenveen.nl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1760</text:span><text:line-break/><text:date style:data-style-name="dag" text:fixed="true" text:date-value="2018-09-10"/><text:line-break/><text:date style:data-style-name="jaar" text:fixed="true" text:date-value="2018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91760</text:span><text:date style:data-style-name="nicedate" text:fixed="true" text:date-value="2018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91760</text:span><text:date style:data-style-name="nicedate" text:fixed="true" text:date-value="2018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9-10</meta:user-defined>
    <meta:user-defined meta:name="OVERHEIDop.publicationIssue">191760</meta:user-defined>
    <meta:user-defined meta:name="OVERHEIDop.GmbID/DC.identifier">gmb-2018-191760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