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3 september 2018</text:p>
            <text:p text:style-name="tussenkopcur">Tijd: 20.30 – 21.15 uur</text:p>
            <text:p text:style-name="tussenkopcur">Plaats: Raadszaal gemeentehuis Heerenveen</text:p>
            <text:p text:style-name="tussenkopcur">19.30 tot 20.15 uur: Informatie Startnotitie Omgevingsvisie Heerenveen in de Raadszaal voor commissieleden Saza en ROM</text:p>
            <text:p text:style-name="common-al"/>
            <text:p text:style-name="common-al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2 juli 2018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Bestemmingsplan Heerenveen – Thorbeckestraat 3</text:p>
            <text:p text:style-name="common-al">7. Verklaring van geen bedenkingen De Stripe 29 Akkrum</text:p>
            <text:p text:style-name="common-al">8. Energietransitie: Verduurzaming eigen wagenpark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s://www.heerenveen.nl/gemeentebestuur/gemeenteraad/gemeenteraad/" xlink:type="simple">https://www.heerenveen.nl/gemeentebestuur/gemeenteraad/gemeenteraad/</text:a>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755</text:span><text:line-break/><text:date style:data-style-name="dag" text:fixed="true" text:date-value="2018-09-10"/><text:line-break/><text:date style:data-style-name="jaar" text:fixed="true" text:date-value="2018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55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55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10</meta:user-defined>
    <meta:user-defined meta:name="OVERHEIDop.publicationIssue">191755</meta:user-defined>
    <meta:user-defined meta:name="OVERHEIDop.GmbID/DC.identifier">gmb-2018-19175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