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3 september 2018</text:p>
            <text:p text:style-name="tussenkopcur">Tijd: 21.15 – 22.15 uur 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.. Vaststelling agenda</text:p>
            <text:p text:style-name="common-al">3a. Besluitenlijst van de openbare vergadering van 2 juli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Verhoging opleidingsbudget</text:p>
            <text:p text:style-name="common-al">7. Controleprotocol Jaarrekening 2018</text:p>
            <text:p text:style-name="common-al">8. Effecten meicirculaire</text:p>
            <text:p text:style-name="common-al">9. Halfjaarlijkse rapportage informatiemanagement en ICT (I&amp;I) </text:p>
            <text:p text:style-name="common-al">10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s://ibabsonline.eu/Kalender.aspx?site=Heerenveen" xlink:type="simple">https://ibabsonline.eu/Kalender.aspx?site=Heerenveen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1751</text:span><text:line-break/><text:date style:data-style-name="dag" text:fixed="true" text:date-value="2018-09-10"/><text:line-break/><text:date style:data-style-name="jaar" text:fixed="true" text:date-value="2018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1751</text:span><text:date style:data-style-name="nicedate" text:fixed="true" text:date-value="2018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1751</text:span><text:date style:data-style-name="nicedate" text:fixed="true" text:date-value="2018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9-10</meta:user-defined>
    <meta:user-defined meta:name="OVERHEIDop.publicationIssue">191751</meta:user-defined>
    <meta:user-defined meta:name="OVERHEIDop.GmbID/DC.identifier">gmb-2018-19175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