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MIEDWEI 6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stal, deels kappen van bomen en veranderen van een milieu-inrichting op het perceel Miedwei 6 te Hoornsterzwaag  (27-08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6431</text:span><text:line-break/><text:date style:data-style-name="dag" text:fixed="true" text:date-value="2018-08-30"/><text:line-break/><text:date style:data-style-name="jaar" text:fixed="true" text:date-value="2018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86431</text:span><text:date style:data-style-name="nicedate" text:fixed="true" text:date-value="2018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86431</text:span><text:date style:data-style-name="nicedate" text:fixed="true" text:date-value="2018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MIEDWEI 6 HOORNSTERZWAA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8-30</meta:user-defined>
    <meta:user-defined meta:name="OVERHEIDop.publicationIssue">186431</meta:user-defined>
    <meta:user-defined meta:name="OVERHEIDop.GmbID/DC.identifier">gmb-2018-186431</meta:user-defined>
    <meta:user-defined meta:name="OVERHEID.TaxonomieBeleidsagenda/OVERHEID.category">Landbouw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12</meta:user-defined>
    <meta:user-defined meta:name="OVERHEIDop.woonplaats">Hoornsterzwaag</meta:user-defined>
    <meta:user-defined meta:name="OVERHEIDop.straatnaam">Miedwei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209256 556752</meta:user-defined>
    <meta:user-defined meta:name="OVERHEIDop.versieInformatie"/>
  </office:meta>
</office:document-meta>
</file>