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WJITTERINGSWEI 40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walbeschoeiing (vervanging) op het perceel Wjitteringswei 40 te Aldeboarn (17 augustus 2018).</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9650</text:span><text:line-break/><text:date style:data-style-name="dag" text:fixed="true" text:date-value="2018-08-21"/><text:line-break/><text:date style:data-style-name="jaar" text:fixed="true" text:date-value="2018-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79650</text:span><text:date style:data-style-name="nicedate" text:fixed="true" text:date-value="2018-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79650</text:span><text:date style:data-style-name="nicedate" text:fixed="true" text:date-value="2018-08-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WJITTERINGSWEI 40 ALDEBOAR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8-21</meta:user-defined>
    <meta:user-defined meta:name="OVERHEIDop.publicationIssue">179650</meta:user-defined>
    <meta:user-defined meta:name="OVERHEIDop.GmbID/DC.identifier">gmb-2018-17965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5JP 40</meta:user-defined>
    <meta:user-defined meta:name="OVERHEIDop.woonplaats">Aldeboarn</meta:user-defined>
    <meta:user-defined meta:name="OVERHEIDop.straatnaam">Wjitteringswei</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563 562314</meta:user-defined>
    <meta:user-defined meta:name="OVERHEIDop.versieInformatie"/>
  </office:meta>
</office:document-meta>
</file>